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ntheffing parkeren blauwe zone voor het parkeren in de blauwe zone, parkeerterrein Hoofdstraat t.o. nr 242/260 en naast de Dorpskerk in Sassenheim, Z2026-000021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Parkeerontheffing blauwe zone</text:p>
              </text:list-item>
            </text:list>
            <text:p text:style-name="common-al">
            <text:span text:style-name="nadrukcur">Datum besluit: </text:span>21 juli 2026</text:p>
            <text:p text:style-name="common-al">
            <text:span text:style-name="nadrukcur">Uiterlijke reactiedatum: </text:span>3 september 2026</text:p>
            <text:p text:style-name="common-al">Kenmerk besluit: Z2026-00002177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5557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177</meta:user-defined>
    <dc:language>nl</dc:language>
    <meta:user-defined meta:name="OVERHEIDop.locatietype/OVERHEIDop.gebiedsmarkering">Vlak</meta:user-defined>
    <meta:user-defined meta:name="DC.title">Afgehandelde Ontheffing parkeren blauwe zone voor het parkeren in de blauwe zone, parkeerterrein Hoofdstraat t.o. nr 242/260 en naast de Dorpskerk in Sassenheim, Z2026-00002177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574</meta:user-defined>
    <meta:user-defined meta:name="OVERHEIDop.GmbID/DC.identifier">gmb-2026-355574</meta:user-defined>
    <meta:user-defined meta:name="OVERHEIDop.versieInformatie"/>
  </office:meta>
</office:document-meta>
</file>