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ransvaalstraat 3-H 1092H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stigen van een ijssalon / toetjes zaak</text:p>
            <text:p text:style-name="common-al">Zaakadres: Transvaalstraat 3-H 1092HA Amsterdam</text:p>
            <text:p text:style-name="common-al">Datum ontvangst: 13-07-2026</text:p>
            <text:p text:style-name="common-al">Zaaknummer: Z2026-030922</text:p>
            <text:p text:style-name="common-al">DSO-nummer: 202607130150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52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2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2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0922</meta:user-defined>
    <meta:user-defined meta:name="DCTERMS.abstract">Gebruik als ijssalon / toetjes za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ransvaalstraat 3-H 1092HA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527</meta:user-defined>
    <meta:user-defined meta:name="OVERHEIDop.GmbID/DC.identifier">gmb-2026-355527</meta:user-defined>
    <meta:user-defined meta:name="OVERHEIDop.versieInformatie"/>
  </office:meta>
</office:document-meta>
</file>