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eter de Gorterstraat 5 en 9, Melding - Wkb, bouwen 22 schuur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akkoord bevonden</text:span> voor WKB: het realiseren van 22 schuurwoningen op landgoed Coudewater</text:p>
            <text:p text:style-name="common-al">
            
          </text:p>
            <text:p text:style-name="common-al">
            <text:span text:style-name="nadrukvet">Adres of locatie</text:span>: Peter de Gorterstraat 5 A, 5248 NS Rosmalen, Peter de Gorterstraat 5 B, 5248 NS Rosmalen, Peter de Gorterstraat 5 C, 5248 NS Rosmalen, Peter de Gorterstraat 5 D, 5248 NS Rosmalen, Peter de Gorterstraat 5 E, 5248 NS Rosmalen, Peter de Gorterstraat 5 F, 5248 NS Rosmalen, Peter de Gorterstraat 5 G, 5248 NS Rosmalen, Peter de Gorterstraat 5 H, 5248 NS Rosmalen, Peter de Gorterstraat 5 K, 5248 NS Rosmalen, Peter de Gorterstraat 5 L, 5248 NS Rosmalen, Peter de Gorterstraat 5 N, 5248 NS Rosmalen, Peter de Gorterstraat 5 P, 5248 NS Rosmalen, Peter de Gorterstraat 9 A, 5248 NS Rosmalen, Peter de Gorterstraat 9 B, 5248 NS Rosmalen, Peter de Gorterstraat 9 C, 5248 NS Rosmalen, Peter de Gorterstraat 9 D, 5248 NS Rosmalen, Peter de Gorterstraat 9 E, 5248 NS Rosmalen, Peter de Gorterstraat 9 F, 5248 NS Rosmalen, Peter de Gorterstraat 9 G, 5248 NS Rosmalen, Peter de Gorterstraat 9 H, 5248 NS Rosmalen, Peter de Gorterstraat 9 K, 5248 NS Rosmalen, Peter de Gorterstraat 9 L, 5248 NS Rosmalen, Verzoeklocatie 2026062901965</text:p>
            <text:p text:style-name="common-al">
            <text:span text:style-name="nadrukvet">Omschrijving</text:span>: WKB: het realiseren van 22 schuurwoningen op landgoed Coudewater</text:p>
            <text:p text:style-name="common-al">
            <text:span text:style-name="nadrukvet">Kenmerknummer</text:span>: 079619576221</text:p>
            <text:p text:style-name="common-al">
            
          </text:p>
            <text:p text:style-name="common-al">Tegen bovengenoemde melding(en) staat geen mogelijkheid tot bezwaar en beroep. De meldingen liggen niet ter inzage. Voor meer informatie,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5551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1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51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7622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Peter de Gorterstraat 5 en 9, Melding - Wkb, bouwen 22 schuurwoningen</meta:user-defined>
    <meta:user-defined meta:name="DCTERMS.W3CDTF/DCTERMS.available">2026-07-31</meta:user-defined>
    <meta:user-defined meta:name="DCTERMS.W3CDTF/OVERHEIDop.jaargang">2026</meta:user-defined>
    <meta:user-defined meta:name="OVERHEIDop.publicationIssue">355518</meta:user-defined>
    <meta:user-defined meta:name="OVERHEIDop.GmbID/DC.identifier">gmb-2026-355518</meta:user-defined>
    <meta:user-defined meta:name="OVERHEIDop.versieInformatie"/>
  </office:meta>
</office:document-meta>
</file>