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Advolympics op 15 augustus 2026, Aanloop 4/ Sportpark 't Loopveld - SV R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1 juli 2026 een besluit genomen op de aanvraag. De vergunning is aangevraagd voor Advolympics op 15 augustus 2026 op locatie Aanloop 4/ Sportpark 't Loopveld - SV Rap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  <text:list-item text:style-override="id1-3-2-1-1-2-2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6-00006131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1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1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5548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131</meta:user-defined>
    <meta:user-defined meta:name="DCTERMS.abstract">Betreft:  besluit op locatie Aanloop 4/ Sportpark 't Loopveld - SV Rap</meta:user-defined>
    <dc:language>nl</dc:language>
    <meta:user-defined meta:name="OVERHEIDop.locatietype/OVERHEIDop.gebiedsmarkering">Punt</meta:user-defined>
    <meta:user-defined meta:name="DC.title">Aanvraag vergunning toegekend voor Advolympics op 15 augustus 2026, Aanloop 4/ Sportpark 't Loopveld - SV Rap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482</meta:user-defined>
    <meta:user-defined meta:name="OVERHEIDop.GmbID/DC.identifier">gmb-2026-355482</meta:user-defined>
    <meta:user-defined meta:name="OVERHEIDop.versieInformatie"/>
  </office:meta>
</office:document-meta>
</file>