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Schans 11 5509NM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p de aanvraag voor een omgevingsvergunning met zaaknummer <text:span text:style-name="nadrukvet">VHZ2026-01169</text:span>. Op 21-07-2026 is het besluit naar de aanvrager verzonden.</text:p>
            <text:p text:style-name="common-al">De zaak betreft locatie Schans 11 5509NM Veldhoven en heeft de omschrijving "het verbouwen van de woning". De vergunning is verleen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Mens en Omgeving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het college van burgemeester en wethouders, Postbus 10101, 5500 GA Veldhoven, voorzien van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Er moet dan sprake zijn van een spoedeisende situatie. Het is ook mogelijk een dergelijke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55478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47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47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1169</meta:user-defined>
    <meta:user-defined meta:name="DCTERMS.abstract">verbouwen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Schans 11 5509NM Veldhoven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478</meta:user-defined>
    <meta:user-defined meta:name="OVERHEIDop.GmbID/DC.identifier">gmb-2026-355478</meta:user-defined>
    <meta:user-defined meta:name="OVERHEIDop.versieInformatie"/>
  </office:meta>
</office:document-meta>
</file>