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Legalisatie van kamerverhuur voor 6 kam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1566 </text:p>
            <text:p text:style-name="common-al"> Omschrijving: Legalisatie van kamerverhuur voor 6 kamer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amuel de Langestraat 17 5654GE Eindhoven</text:p>
              </text:list-item>
            </text:list>
            <text:p text:style-name="common-al"> Soort aanvraag: Binnenplanse omgevingsplanactiviteit, Kamerverhuur overgangsregeling 2026 </text:p>
            <text:p text:style-name="common-al"> Besluit: Verleend </text:p>
            <text:p text:style-name="common-al"> Verzenddatum: 21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1566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5546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6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6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1566</meta:user-defined>
    <meta:user-defined meta:name="DCTERMS.abstract">Legalisatie van kamerverhuur voor 6 kamer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Legalisatie van kamerverhuur voor 6 kamers</meta:user-defined>
    <meta:user-defined meta:name="OVERHEIDop.datumEindeReactietermijn">2026-09-02</meta:user-defined>
    <meta:user-defined meta:name="OVERHEIDop.terinzageleggingBG">https://publicaties.eindhoven.nl/dossier/EHV-ZP2026-001566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462</meta:user-defined>
    <meta:user-defined meta:name="OVERHEIDop.GmbID/DC.identifier">gmb-2026-355462</meta:user-defined>
    <meta:user-defined meta:name="OVERHEIDop.versieInformatie"/>
  </office:meta>
</office:document-meta>
</file>