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ogstfeest Lonneker Molen op 13 september 2026, Lonneker Molenweg 80-8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Wij hebben op 21 juli 2026 een besluit genomen op de aanvraag met zaaknummer 0153Z2606-0092 voor Oogstfeest Lonneker Molen op 13 september 2026 op de locatie Lonneker Molenweg 80-82.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540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0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0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092</meta:user-defined>
    <dc:language>nl</dc:language>
    <meta:user-defined meta:name="OVERHEIDop.locatietype/OVERHEIDop.gebiedsmarkering">Vlak</meta:user-defined>
    <meta:user-defined meta:name="DC.title">Kennisgeving besluit op aanvraag Oogstfeest Lonneker Molen op 13 september 2026, Lonneker Molenweg 80-82</meta:user-defined>
    <meta:user-defined meta:name="DCTERMS.W3CDTF/DCTERMS.available">2026-07-29</meta:user-defined>
    <meta:user-defined meta:name="DCTERMS.W3CDTF/OVERHEIDop.jaargang">2026</meta:user-defined>
    <meta:user-defined meta:name="OVERHEIDop.publicationIssue">355408</meta:user-defined>
    <meta:user-defined meta:name="OVERHEIDop.GmbID/DC.identifier">gmb-2026-355408</meta:user-defined>
    <meta:user-defined meta:name="OVERHEIDop.versieInformatie"/>
  </office:meta>
</office:document-meta>
</file>