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Verzoeklocatie 2026071602034, diverse locaties t.b.v persleiding nabij de tolbergvijver, Roosendaal en Nispen (RSD00) H 1951, Roosenda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Verzoeklocatie 2026071602034, diverse locaties t.b.v persleiding nabij de tolbergvijver, Roosendaal en Nispen (RSD00) H 1951, Roosendaal en Nispen (RSD00) H 2386, Roosendaal en Nispen (RSD00) H 2379, Roosendaal en Nispen (RSD00) H 1898, Roosendaal en Nispen (RSD00) N 4786, Roosendaal en Nispen (RSD00) N 5192, Roosendaal en Nispen (RSD00) N 4181</text:p>
            <text:p text:style-name="common-al">
            
          </text:p>
            <text:p text:style-name="common-al">
            <text:span text:style-name="nadrukvet">Omschrijving:</text:span>het aanleggen van een persleiding </text:p>
            <text:p text:style-name="common-al">
            
          </text:p>
            <text:p text:style-name="common-al">
            <text:span text:style-name="nadrukvet">Registratienummer:</text:span>2026OPA049739</text:p>
            <text:p text:style-name="common-al">
            
          </text:p>
            <text:p text:style-name="common-al">
            <text:span text:style-name="nadrukvet">Datum aanvraag:</text:span>16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5539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39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39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739</meta:user-defined>
    <meta:user-defined meta:name="DCTERMS.abstract">het aanleggen van een persleiding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Ingediende aanvraag voor een Omgevingsvergunning op de locatie Verzoeklocatie 2026071602034, diverse locaties t.b.v persleiding nabij de tolbergvijver, Roosendaal en Nispen (RSD00) H 1951, Roosendaa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55392</meta:user-defined>
    <meta:user-defined meta:name="OVERHEIDop.GmbID/DC.identifier">gmb-2026-355392</meta:user-defined>
    <meta:user-defined meta:name="OVERHEIDop.versieInformatie"/>
  </office:meta>
</office:document-meta>
</file>