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Burendag aan de Ruurloseweg naast 37, 7255DG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juli 2026 een evenementenmelding ontvangen. De melding gaat over het organiseren van Burendag op 26 september 2026 aan de Ruurloseweg naast 37, 7255DG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52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5537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7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7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527</meta:user-defined>
    <meta:user-defined meta:name="DCTERMS.abstract">Betreft: evenementenmelding op locatie Ruurloseweg naast 37, 7255DG Hengelo (Gld)</meta:user-defined>
    <dc:language>nl</dc:language>
    <meta:user-defined meta:name="OVERHEIDop.locatietype/OVERHEIDop.gebiedsmarkering">Punt</meta:user-defined>
    <meta:user-defined meta:name="DC.title">Melding voor het organiseren van Burendag aan de Ruurloseweg naast 37, 7255DG Hengelo (Gld)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373</meta:user-defined>
    <meta:user-defined meta:name="OVERHEIDop.GmbID/DC.identifier">gmb-2026-355373</meta:user-defined>
    <meta:user-defined meta:name="OVERHEIDop.versieInformatie"/>
  </office:meta>
</office:document-meta>
</file>