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73, Geerhoek 1, 2988H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6 juli 2026 een besluit genomen op de aanvraag met Z2026-00000573 voor het plaatsen van een fietsoverkapping met schuin dak op locatie, Geerhoek 1, 2988HA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16 juli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5536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6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6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73</meta:user-defined>
    <meta:user-defined meta:name="DCTERMS.abstract">Betreft: het plaatsen van een fietsoverkapping met schuin dak [Z2026-00000573], Geerhoek 1, 2988HA Ridd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mgevingsvergunning Z2026-00000573, Geerhoek 1, 2988HA Ridderker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363</meta:user-defined>
    <meta:user-defined meta:name="OVERHEIDop.GmbID/DC.identifier">gmb-2026-355363</meta:user-defined>
    <meta:user-defined meta:name="OVERHEIDop.versieInformatie"/>
  </office:meta>
</office:document-meta>
</file>