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Z2026-00000604, Kievitsweg 153, 2987VM Ridd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juli 2026 is een aanvraag omgevingsvergunning ontvangen voor het aanleggen van een kunstgrasveld sportpark Bolnes locatie Kievitsweg 153, 2987VM Ridderkerk. De aanvraag is geregistreerd onder zaaknummer Z2026-00000604. Voor meer informatie over deze aanvraag kunt u contact opnemen met het team Vergunningverlening, Toezicht en Handhaving via telefoonnummer 0180 451 234.</text:p>
            <text:p text:style-name="last-al">Het college van Burgemeester en Wethouders van gemeente Ridderker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55351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351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351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dder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604</meta:user-defined>
    <meta:user-defined meta:name="DCTERMS.abstract">Betreft: het aanleggen van een kunstgrasveld sportpark Bolnes [Z2026-00000604], Kievitsweg 153, 2987VM Ridderker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aanvraag omgevingsvergunning Z2026-00000604, Kievitsweg 153, 2987VM Ridderkerk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5351</meta:user-defined>
    <meta:user-defined meta:name="OVERHEIDop.GmbID/DC.identifier">gmb-2026-355351</meta:user-defined>
    <meta:user-defined meta:name="OVERHEIDop.versieInformatie"/>
  </office:meta>
</office:document-meta>
</file>