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alkenswaard, melding Besluit activiteiten leefomgeving, Deelshurk 18,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Valkenswaard maakt bekend dat er een melding ingevolge het Besluit activiteiten leefomgeving (Bal) is ontvangen.</text:p>
            <text:p text:style-name="common-al">Bedrijf: Metaalhandel van Esch</text:p>
            <text:p text:style-name="common-al">Locatie: Deelshurk 18 te Valkenswaard</text:p>
            <text:p text:style-name="common-al">Activiteit: Opslaan van gevaarlijke stoffen, anders dan organische peroxiden, in verpakking</text:p>
            <text:p text:style-name="common-al">Voor: Het starten van een milieubelastende activiteit</text:p>
            <text:p text:style-name="common-al">Datum melding: 12 januari 2026</text:p>
            <text:p text:style-name="common-al">DSO-verzoeknummer: 20260112 00117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00396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<text:a xlink:href="mailto:vergunningen@odzob.nl" xlink:type="simple">vergunningen@odzob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5532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2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32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alkens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0396 </meta:user-defined>
    <dc:language>nl</dc:language>
    <meta:user-defined meta:name="OVERHEIDop.locatietype/OVERHEIDop.gebiedsmarkering">Adres</meta:user-defined>
    <meta:user-defined meta:name="DC.title">Gemeente Valkenswaard, melding Besluit activiteiten leefomgeving, Deelshurk 18, Valkenswaard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321</meta:user-defined>
    <meta:user-defined meta:name="OVERHEIDop.GmbID/DC.identifier">gmb-2026-355321</meta:user-defined>
    <meta:user-defined meta:name="OVERHEIDop.versieInformatie"/>
  </office:meta>
</office:document-meta>
</file>