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bouwwerken leefomgeving (BBL), Fraamweg 4, 9991TE Middels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emsdelta maakt bekend een melding op grond van het Besluit bouwwerken leefomgeving (BBL) te hebben ontvangen voor het mobiel puinbreken van +/- 500 ton gemengd puin op de locatie Fraamweg 4, 9991TE Middelstum.</text:p>
            <text:p text:style-name="common-al">De werkzaamheden zullen gedurende 1 breekdag plaatsvinden op werkdagen tussen 07.00 en 19.00 uur in de periode van 7 september tot 20 september 2026.</text:p>
            <text:p text:style-name="common-al">Tegen deze melding kan geen bezwaar worden ingediend. Deze publicatie betreft slechts een wettelijk verplichte bekendmaking.</text:p>
            <text:p text:style-name="common-al">
            <text:span text:style-name="nadrukvet">Informatie</text:span>
          </text:p>
            <text:p text:style-name="last-al">Voor meer informatie kunt u contact opnemen met de gemeente Eemsdelta via telefoonnummer 14 0596 of per e-mail gemeente@eemsdelta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531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31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31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840</meta:user-defined>
    <meta:user-defined meta:name="DCTERMS.abstract">17 juli 2026 Melding Besluit bouwwerken leefomgeving (BBL) op de locatie: Fraamweg 4, 9991TE Middelstum</meta:user-defined>
    <dc:language>nl</dc:language>
    <meta:user-defined meta:name="OVERHEIDop.locatietype/OVERHEIDop.gebiedsmarkering">Punt</meta:user-defined>
    <meta:user-defined meta:name="DC.title">Melding Besluit bouwwerken leefomgeving (BBL), Fraamweg 4, 9991TE Middelstu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5314</meta:user-defined>
    <meta:user-defined meta:name="OVERHEIDop.GmbID/DC.identifier">gmb-2026-355314</meta:user-defined>
    <meta:user-defined meta:name="OVERHEIDop.versieInformatie"/>
  </office:meta>
</office:document-meta>
</file>