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Bal), Provincialeweg 4a in Godlinze</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emsdelta maakt bekend een melding voor Provincialeweg 4a in Godlinze, op grond van het Besluit activiteiten leefomgeving (Bal), te hebben ontvangen voor de volgende activiteiten:</text:p>
            <text:p text:style-name="common-al">- Een koelinstallatie met CO2, Koolwaterstof of Ammoniak</text:p>
            <text:p text:style-name="common-al">- Het opslaan van diesel/niet brandbare vs in bg-tanks</text:p>
            <text:p text:style-name="common-al">Tegen deze melding kan geen bezwaar worden ingediend. Deze publicatie betreft slechts een wettelijk verplichte bekendmaking.</text:p>
            <text:p text:style-name="common-al">
            <text:span text:style-name="nadrukvet">Informatie</text:span>
          </text:p>
            <text:p text:style-name="last-al">Voor meer informatie kunt u contact opnemen met de gemeente Eemsdelta via telefoonnummer 14 0596 of per e-mail gemeente@eemsdelta.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55307</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307</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5307</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emsdelta</meta:user-defined>
    <meta:user-defined meta:name="OVERHEID.Informatietype/DC.type">officiële publicatie</meta:user-defined>
    <meta:user-defined meta:name="OVERHEID.Gemeente/DCTERMS.publisher">Eemsdelta</meta:user-defined>
    <meta:user-defined meta:name="OVERHEID.Gemeente/OVERHEID.authority">Eems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Z2026-00003762</meta:user-defined>
    <meta:user-defined meta:name="DCTERMS.abstract"> 30 juni 2026 melding voor een koelinstallatie met kooldioxide, koolwaterstoffen of ammoniak en Opslaan van diesel/niet brandbare vs in bg-tanks op de locatie: Provincialeweg 4a, 9908TA Godlinze </meta:user-defined>
    <dc:language>nl</dc:language>
    <meta:user-defined meta:name="OVERHEIDop.locatietype/OVERHEIDop.gebiedsmarkering">Punt</meta:user-defined>
    <meta:user-defined meta:name="DC.title">Melding Besluit activiteiten leefomgeving (Bal), Provincialeweg 4a in Godlinze</meta:user-defined>
    <meta:user-defined meta:name="DCTERMS.W3CDTF/DCTERMS.available">2026-07-29</meta:user-defined>
    <meta:user-defined meta:name="DCTERMS.W3CDTF/OVERHEIDop.jaargang">2026</meta:user-defined>
    <meta:user-defined meta:name="OVERHEIDop.publicationIssue">355307</meta:user-defined>
    <meta:user-defined meta:name="OVERHEIDop.GmbID/DC.identifier">gmb-2026-355307</meta:user-defined>
    <meta:user-defined meta:name="OVERHEIDop.versieInformatie"/>
  </office:meta>
</office:document-meta>
</file>