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voor het organiseren van Kindervakantiewerk Afferden d.d. 18-08-2026 t/m 21-08-2026 op het adres Spitsbrug 7 in Afferd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Kindervakantiewerk Afferden L. d.d. 18-08-2026 t/m 21-08-2026</text:p>
            <text:p text:style-name="common-al">· Besluitdatum: 20 juli 2026</text:p>
            <text:p text:style-name="common-al">· Locatie: Spitsbrug 7, 5851AC Afferden L</text:p>
            <text:p text:style-name="common-al">· Zaaknummer: Z2026-00000042</text:p>
            <text:p text:style-name="common-al">· Eindoordeel: Toegekend </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5525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5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25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042</meta:user-defined>
    <meta:user-defined meta:name="DCTERMS.abstract">Betreft: Evenementenvergunning verleend voor het organiseren van Kindervakantiewerk Afferden d.d. 18-08-2026 t/m 21-08-2026 op het adres Spitsbrug 7 in Afferden L.</meta:user-defined>
    <dc:language>nl</dc:language>
    <meta:user-defined meta:name="OVERHEIDop.locatietype/OVERHEIDop.gebiedsmarkering">Punt</meta:user-defined>
    <meta:user-defined meta:name="DC.title">Besluit op aanvraag voor het organiseren van Kindervakantiewerk Afferden d.d. 18-08-2026 t/m 21-08-2026 op het adres Spitsbrug 7 in Afferden L.</meta:user-defined>
    <meta:user-defined meta:name="DCTERMS.W3CDTF/DCTERMS.available">2026-07-23</meta:user-defined>
    <meta:user-defined meta:name="DCTERMS.W3CDTF/OVERHEIDop.jaargang">2026</meta:user-defined>
    <meta:user-defined meta:name="OVERHEIDop.publicationIssue">355252</meta:user-defined>
    <meta:user-defined meta:name="OVERHEIDop.GmbID/DC.identifier">gmb-2026-355252</meta:user-defined>
    <meta:user-defined meta:name="OVERHEIDop.versieInformatie"/>
  </office:meta>
</office:document-meta>
</file>