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openbaar toilet op het Neptunusplein - gewijzigde locatie op het perceel Neptunusplein 23 1, Amersfoort, Verzoeklocatie 20260721007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openbaar toilet op het Neptunusplein - gewijzigde locatie op het perceel Neptunusplein 23 1, Amersfoort </text:span>
          </text:p>
            <text:p text:style-name="common-al">De Gemeente Amersfoort heeft op 21-07-2026 een aanvraag voor een omgevingsvergunning ontvangen voor het plaatsen van een openbaar toilet op het Neptunusplein - gewijzigde locatie op het perceel Neptunusplein 23 1, Amersfoort, met kenmerk CLZ-0003884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5521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21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21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84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omgevingsvergunning voor het plaatsen van een openbaar toilet op het Neptunusplein - gewijzigde locatie op het perceel Neptunusplein 23 1, Amersfoort, Verzoeklocatie 2026072100773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215</meta:user-defined>
    <meta:user-defined meta:name="OVERHEIDop.GmbID/DC.identifier">gmb-2026-355215</meta:user-defined>
    <meta:user-defined meta:name="OVERHEIDop.versieInformatie"/>
  </office:meta>
</office:document-meta>
</file>