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 Lairessestraat 156A 1075HL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een kozijn op de begane grond in de achtergevel met behoud van bestemming daarvan tot één kantoor</text:p>
            <text:p text:style-name="common-al">Zaakadres: De Lairessestraat 156A 1075HL Amsterdam</text:p>
            <text:p text:style-name="common-al">Datum ontvangst: 13-05-2026</text:p>
            <text:p text:style-name="common-al">Zaaknummer: Z2026-021356</text:p>
            <text:p text:style-name="common-al">DSO-nummer: 202605130186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124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2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124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1356</meta:user-defined>
    <meta:user-defined meta:name="DCTERMS.abstract">veranderen van een kozijn op de begane grond in de achtergevel met behoud van bestemming daarvan tot één kantoor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 Lairessestraat 156A 1075HL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124</meta:user-defined>
    <meta:user-defined meta:name="OVERHEIDop.GmbID/DC.identifier">gmb-2026-355124</meta:user-defined>
    <meta:user-defined meta:name="OVERHEIDop.versieInformatie"/>
  </office:meta>
</office:document-meta>
</file>