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Van Lawickhof 24 en 25,  5041JP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2 februari 2026, geregistreerd onder zaak(nummer) Z2026-00001181, aangaande:</text:p>
            <text:p text:style-name="common-al">Omschrijving/naam: <text:span text:style-name="nadrukvet">het aanleggen van twee dakterrassen</text:span></text:p>
            <text:p text:style-name="common-al">Locatie/adres: <text:span text:style-name="nadrukvet">Van Lawickhof 24 en 25, 5041JP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  <text:list-item text:style-override="id1-3-2-1-1-6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1181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1181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5511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11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11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181</meta:user-defined>
    <meta:user-defined meta:name="DCTERMS.abstract">Z2026-00001181 - het aanleggen van twee dakterrassen</meta:user-defined>
    <dc:language>nl</dc:language>
    <meta:user-defined meta:name="OVERHEIDop.locatietype/OVERHEIDop.gebiedsmarkering">Vlak</meta:user-defined>
    <meta:user-defined meta:name="DC.title">Besluit op aanvraag omgevingsvergunning, Van Lawickhof 24 en 25,  5041JP Tilburg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117</meta:user-defined>
    <meta:user-defined meta:name="OVERHEIDop.GmbID/DC.identifier">gmb-2026-355117</meta:user-defined>
    <meta:user-defined meta:name="OVERHEIDop.versieInformatie"/>
  </office:meta>
</office:document-meta>
</file>