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treffende Parkeerverbod Clausstraat te Hellevoetsluis</text:p>
      <text:section text:name="regeling_id1-3-2" text:style-name="regeling">
        <text:section text:name="aanhef_id1-3-2-1" text:style-name="aanhef">
          <text:section text:name="context_id1-3-2-1-1" text:style-name="context">
            <text:p text:style-name="context.al">Zaaknummer: 52556-2026</text:p>
            <text:p text:style-name="context_bottom"/>
          </text:section>
          <text:p text:style-name="aanhef_wie">Beschikking van burgemeester en wethouders van Voorne aan Zee betreffende het nemen van een verkeersbesluit, als bedoeld in de Wegenverkeerswet 1994. </text:p>
          <text:p text:style-name="aanhef_wie">Burgemeester en wethouders van Voorne aan Zee,</text:p>
          <text:p text:style-name="aanhef_wie"> Gelet op: </text:p>
          <text:p text:style-name="aanhef_wie">-artikel 2 van de Wegenverkeerswet 1994 (hierna: WVW 1994) met het doel tot:</text:p>
          <text:p text:style-name="aanhef_wie"> 1.a het verzekeren van de veiligheid op de weg; </text:p>
          <text:p text:style-name="aanhef_wie">1.b het beschermen van weggebruikers en passagiers; </text:p>
          <text:p text:style-name="aanhef_wie">1.c het in stand houden van de weg en het waarborgen van de bruikbaarheid daarvan; </text:p>
          <text:p text:style-name="aanhef_wie">1.d het zoveel mogelijk waarborgen van de vrijheid van het verkeer; </text:p>
          <text:p text:style-name="aanhef_wie">2.a het voorkomen of beperken van door het verkeer veroorzaakte overlast, hinder of schade alsmede gevolgen voor het milieu, bedoeld in de Wet Milieubeheer;</text:p>
          <text:p text:style-name="aanhef_wie"> 2.b het voorkomen of beperken van door het verkeer veroorzaakte aantasting van het karakter of van de functie van objecten of gebieden;</text:p>
          <text:p text:style-name="aanhef_wie"> 3.a het bevorderen van een doelmatig of zuinig energieverbruik;</text:p>
          <text:p text:style-name="aanhef_wie">-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aanhef_wie">-artikel 18, lid 1 onder d van de WVW1994 ingevolge verkeersbesluiten worden genomen door burgemeester en wethouders voor zover zij betreffen het verkeer op wegen, welke niet in beheer zijn bij het Rijk, de provincie of een waterschap;</text:p>
          <text:p text:style-name="aanhef_wie">-artikel 12 van het Besluit Administratieve Bepalingen inzake het Wegverkeer (hierna: BABW) ingevolge het plaatsen van bepaalde verkeerstekens van Bijlage 1 van het Reglement Verkeersregels en Verkeerstekens 1990 (hierna: RVV 1990), moet geschieden krachtens een verkeersbesluit;</text:p>
          <text:p text:style-name="aanhef_wie"> -artikel 24 van het BABW ingevolge verkeersbesluiten worden genomen na overleg met een gemachtigde van de korpschef van de politie;</text:p>
          <text:p text:style-name="aanhef_wie">-het Reglement verkeersregels en verkeerstekens 1990;</text:p>
          <text:p text:style-name="aanhef_wie">-de Algemene wet bestuursrecht;</text:p>
          <text:p text:style-name="aanhef_wie">-het mandaatbesluit gemeente Voorne aan Zee.</text:p>
          <text:section text:name="considerans_id1-3-2-1-20" text:style-name="considerans">
            <text:p text:style-name="tussenkopcur">
            <text:span text:style-name="nadrukvet">Overwegingen ten aanzien van het besluit</text:span>
          </text:p>
            <text:p text:style-name="considerans.al">Overwegende dat:</text:p>
            <text:p text:style-name="considerans.al"> a. de bevoegdheid voor het nemen van verkeersbesluiten door het college van burgemeester en wethouders van Voorne aan Zee is gemandateerd aan de teammanager van team Beheer en Uitvoering; </text:p>
            <text:p text:style-name="considerans.al">b. de politie schriftelijk advies uitbrengt; </text:p>
            <text:p text:style-name="considerans.al">c. parkeren op de Clausstraat, ter hoogte van huisnummer 2-34, de bereikbaarheid van de aldaar gelegen ondergrondse vuilcontainers verhindert; </text:p>
            <text:p text:style-name="considerans.al">d. de afvalwagen op maandag tot en met vrijdag tussen 06:00 en 18:00 genoeg ruimte moet hebben om de ondergrondse vuilcontainers te bereiken </text:p>
            <text:p text:style-name="considerans.al">e. vanwege de parkeerdruk het wenselijk is om parkeren toe te staan buiten de bovengenoemde dagen en uren; </text:p>
            <text:p text:style-name="considerans.al">f. vanwege de verkeersveiligheid het noodzakelijk is om een verkeersbesluit te nemen voor de activiteiten zodat deze ongehinderd en veilig kunnen plaatsvinden;</text:p>
            <text:p text:style-name="considerans.al">-overeenkomstig artikel 24 van het Besluit administratieve bepalingen inzake het wegverkeer de politie is gevraagd advies te geven. De politie heeft positief geadviseerd op het parkeerverbod ter hoogte van de Clausstraat huisnummer 2 t/m 34 te Hellevoetsluis.</text:p>
            <text:p text:style-name="considerans.al">-de bovenvermelde maatregel wordt genomen op basis van artikel 2, lid 1, lid 2 en lid 3 sub a van de WVW 1994;</text:p>
            <text:p text:style-name="considerans.al">-het treffen van een verkeersmaatregel een normale maatschappelijke ontwikkeling is waarmee eenieder kan worden geconfronteerd; </text:p>
            <text:p text:style-name="considerans.al">nemen, gelet op al het voorgaande, het volgende:</text:p>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het realiseren van een parkeerverbod op de Clausstraat te Hellevoetsluis ter hoogte van huisnummer 2 t/m 34 door plaatsing van verkeersborden E1 van bijlage I van het Reglement Verkeersregels en Verkeerstekens 1990, inclusief onderbord ‘ma t/m vrij, 06:00 – 18:00; </text:p>
            <text:p text:style-name="common-al">II. de verkeersmaatregelen in werking te laten treden nadat de betreffende verkeerstekens zijn geplaatst; </text:p>
            <text:p text:style-name="last-al">III.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21-07-2026</text:span>
          </text:p>
          </text:section>
          <text:section text:name="ondertekening_id1-3-2-3-2">
            <text:p>Burgemeester en wethouders van Voorne aan Zee </text:p>
            <text:p><text:span text:style-name="deze">Namens deze,</text:span></text:p>
            <text:p><text:span text:style-name="ondertekening_naam"><text:span text:style-name="voornaam">Job</text:span><text:span text:style-name="achternaam">Roskam</text:span></text:span></text:p>
            <text:p>Teammanager Beheer, Beleid en Uitvoer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of als u nog vragen en/of opmerkingen heeft, kunt u contact opnemen met de behandelend ambtenaar via telefoonnummer 14 0181. 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Handtekening van de indiener; </text:p>
          <text:p text:style-name="bezwaarschrift_al">De naam van de indiener;</text:p>
          <text:p text:style-name="bezwaarschrift_al"> Adres van de indiener;</text:p>
          <text:p text:style-name="bezwaarschrift_al"> Een omschrijving van het besluit waartegen het bezwaar is gericht; </text:p>
          <text:p text:style-name="bezwaarschrift_al">De gronden waarop het bezwaarschrift rust (motivering). </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5509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9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9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oorne aan Zee - Verkeersbesluit betreffende Parkeerverbod Clausstraat te Hellevoetsluis - Hellevoet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2556-2026</meta:user-defined>
    <meta:user-defined meta:name="OVERHEIDop.verkeersbordcode">E1</meta:user-defined>
    <dc:language>nl</dc:language>
    <meta:user-defined meta:name="OVERHEIDop.locatietype/OVERHEIDop.gebiedsmarkering">Weg</meta:user-defined>
    <meta:user-defined meta:name="DC.title">Verkeersbesluit betreffende Parkeerverbod Clausstraat te Hellevoetsluis</meta:user-defined>
    <meta:user-defined meta:name="DCTERMS.W3CDTF/DCTERMS.available">2026-07-23</meta:user-defined>
    <meta:user-defined meta:name="DCTERMS.W3CDTF/OVERHEIDop.jaargang">2026</meta:user-defined>
    <meta:user-defined meta:name="OVERHEIDop.publicationIssue">355090</meta:user-defined>
    <meta:user-defined meta:name="OVERHEIDop.GmbID/DC.identifier">gmb-2026-355090</meta:user-defined>
    <meta:user-defined meta:name="OVERHEIDop.versieInformatie"/>
  </office:meta>
</office:document-meta>
</file>