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glas-in-lood-ramen opknappen en inbouwen in dubbelglas, Helmerslaan 17 5615J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087 </text:p>
            <text:p text:style-name="common-al"> Omschrijving: glas-in-lood-ramen opknappen en inbouwen in dubbelglas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Helmerslaan 17 5615JA Eindhoven</text:p>
              </text:list-item>
            </text:list>
            <text:p text:style-name="common-al"> Datum ontvangst: 21-07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55051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051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051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087</meta:user-defined>
    <meta:user-defined meta:name="DCTERMS.abstract">glas-in-lood-ramen opknappen en inbouwen in dubbelglas</meta:user-defined>
    <dc:language>nl</dc:language>
    <meta:user-defined meta:name="OVERHEIDop.locatietype/OVERHEIDop.gebiedsmarkering">Punt</meta:user-defined>
    <meta:user-defined meta:name="DC.title">Ingediende aanvraag omgevingsvergunning: glas-in-lood-ramen opknappen en inbouwen in dubbelglas, Helmerslaan 17 5615JA Eindhoven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5051</meta:user-defined>
    <meta:user-defined meta:name="OVERHEIDop.GmbID/DC.identifier">gmb-2026-355051</meta:user-defined>
    <meta:user-defined meta:name="OVERHEIDop.versieInformatie"/>
  </office:meta>
</office:document-meta>
</file>