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12-8-2026 t/m 14-8-2026 Kindervakantiewerk Tungelder, Kemperveldweg 31, 6005RC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Weert maakt bekend dat de evenementenvergunning is verleend voor het 12-8-2026 t/m 14-8-2026 Kindervakantiewerk Tungelder op locatie Kemperveldweg 31, 6005RC Weert.</text:p>
            <text:p text:style-name="common-al">Het evenement 12-8-2026 t/m 14-8-2026 Kindervakantiewerk Tungelder, Kemperveldweg 31, 6005RC Weert, vindt plaats op <text:span text:style-name="nadrukvet">woensdag 12 augustus 2026 </text:span>van <text:span text:style-name="nadrukvet">08:00 uur tot 17:00 uur, donderdag 13 augustus 2026 </text:span>van <text:span text:style-name="nadrukvet">08:00 uur tot 20:00 uur </text:span>en <text:span text:style-name="nadrukvet">vrijdag 14 augustus 2026 van 08:00 uur tot 16:00 uur</text:span>. De evenementenvergunning is geregistreerd onder zaaknummer Z2026-00001631. Het besluit is op 21 juli 2026 genomen en bekend gemaakt (verzonden) aan de aanvrager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de burgemeester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last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55030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030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030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eert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631</meta:user-defined>
    <meta:user-defined meta:name="DCTERMS.abstract">Betreft:  Besluit op locatie Kemperveldweg 31, 6005RC Weert</meta:user-defined>
    <dc:language>nl</dc:language>
    <meta:user-defined meta:name="OVERHEIDop.locatietype/OVERHEIDop.gebiedsmarkering">Punt</meta:user-defined>
    <meta:user-defined meta:name="DC.title">Toestemming voor het 12-8-2026 t/m 14-8-2026 Kindervakantiewerk Tungelder, Kemperveldweg 31, 6005RC Weert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5030</meta:user-defined>
    <meta:user-defined meta:name="OVERHEIDop.GmbID/DC.identifier">gmb-2026-355030</meta:user-defined>
    <meta:user-defined meta:name="OVERHEIDop.versieInformatie"/>
  </office:meta>
</office:document-meta>
</file>