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1141247ib998a0ba-4d41-4a82-869b-6a13082cac3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het vestigen van een recht van opstal nabij Schubertlaan</text:p>
      <text:section text:name="zakelijke-mededeling_id1-3-2" text:style-name="zakelijke-mededeling">
        <text:section text:name="zakelijke-mededeling-tekst_id1-3-2-1" text:style-name="zakelijke-mededeling-tekst">
          <text:section text:name="tekst_id1-3-2-1-1" text:style-name="tekst">
            <text:p text:style-name="common-al">De gemeente Arnhem is voornemens een recht van opstal te vestigen ten gunste van Liander N.V. voor het in eigendom hebben, gebruiken, inspecteren, herstellen, in stand houden, vervangen en verwijderen van een middenspanningsruimte met eventueel bijbehoren in en boven de grond van de gemeente Arnhem. </text:p>
            <text:p text:style-name="common-al">Liander N.V. wenst ten behoeve van de stroomvoorziening op locatie Schubertlaan, kadastraal bekend gemeente Arnhem, sectie T nummer 4506 (gedeeltelijk), een middenspanningsruimte (hierna: MSR) te realiseren ten behoeve van de stroomvoorziening van het omliggende gebied. De MSR wordt gerealiseerd op een gedeelte zoals aangegeven op bijgaande tekening met nummer 2026-ARN-A0303. </text:p>
            <text:p text:style-name="common-al">De middenspanningsruimte wordt door Liander gerealiseerd. Om de eigendom en toegankelijkheid van de middenspanningsruimtes te waarborgen, wenst Liander N.V. een opstalrecht te vestigen ten behoeve van de locatie.</text:p>
            <text:p text:style-name="common-al">De gemeente Arnhem is van oordeel dat Liander N.V. op basis van objectieve, redelijke en meetbare criteria in deze de enige serieuze gegadigde is, nu Liander de (enige) netbeheerder is van het midden- en laagspanningsnet in Arnhem en de middenspanningsruimtes beheert en onderhoudt. </text:p>
            <text:p text:style-name="common-al">Heeft u vragen over deze publicatie en/of de voorgenomen uitgifte? Dan kunt u contact opnemen via het e-mailadres: <text:a xlink:href="mailto:vastgoedpublicaties@arnhem.nl" xlink:type="simple"><text:span text:style-name="nadrukondlijn">vastgoedpublicaties@arnhem.nl</text:span></text:a></text:p>
            <text:p text:style-name="common-al">Bent u het niet eens met deze voorgenomen uitgifte, omdat u van mening bent dat ook u als serieuze gegadigde in aanmerking komt?</text:p>
            <text:p text:style-name="common-al">Dan dient u binnen 20 kalenderdagen na deze publicatie een kort geding aanhangig te hebben gemaakt bij de bevoegde rechter van de Rechtbank Gelderland, locatie Arnhem.</text:p>
            <text:p text:style-name="common-al">Indien u een kort geding aanhangig maakt, dan dient u ons dit tevens binnen voornoemde termijn van 20 kalenderdagen schriftelijk mede te delen door het per e-mail opsturen van de conceptdagvaarding aan de afdeling Gebiedsrealisatie, via het e-mailadres: <text:a xlink:href="mailto:vastgoedpublicaties@arnhem.nl" xlink:type="simple"><text:span text:style-name="nadrukondlijn">vastgoedpublicaties@arnhem.nl</text:span></text:a> </text:p>
            <text:p text:style-name="common-al">Voor berichten die na deze termijn en/of ongemotiveerd worden ontvangen vervalt het recht om tegen deze uitgifte in rechte op te komen en/of daarop enige vordering tot schadevergoeding of welke andere aanspraak dan ook te baseren, althans zijn de rechten daarop verwerkt. Dit om te voorkomen dat de gemeente Arnhem en Liander onredelijk worden benadeeld door als pas na deze (duidelijk kenbaar gemaakte) termijn alsnog tegen (het voornemen tot) aangaan van de overeenkomst zou worden opgekomen.</text:p>
            <text:p text:style-name="common-al">Met deze publicatie geeft de gemeente uitvoering aan het arrest van de Hoge Raad d.d. 26 november 2021 (ECLI:NL:HR:2021:1778) en het Didam II-arrest van de Hoge Raad van 15 november 2024 (ECLI:NL:HR:2024:1661).</text:p>
            <text:p text:style-name="last-al">
            <draw:frame><draw:text-box><text:section text:name="plaatje_id1-3-2-1-1-11-1" text:style-name="plaatje">
              <text:p text:style-name="illustratie_id1-3-2-1-1-11-1-1"><draw:frame draw:style-name="illustratie_id1-3-2-1-1-11-1-1" text:anchor-type="paragraph" svg:width="150mm" svg:height="218.6mm"><draw:image xlink:href="Pictures/Schermafbeelding2026-07-21141247ib998a0ba-4d41-4a82-869b-6a13082cac3d.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1" style:parent-style-name="Standard">
      <style:paragraph-properties style:line-spacing="0mm" style:text-autospace="none" ofo:line-height="0.001cm"/>
    </style:style>
    <style:style style:family="graphic" style:name="illustratie_id1-3-2-1-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499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99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99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Weg</meta:user-defined>
    <meta:user-defined meta:name="DC.title">Voornemen tot het vestigen van een recht van opstal nabij Schubertlaan</meta:user-defined>
    <meta:user-defined meta:name="DCTERMS.W3CDTF/DCTERMS.available">2026-07-24</meta:user-defined>
    <meta:user-defined meta:name="DCTERMS.W3CDTF/OVERHEIDop.jaargang">2026</meta:user-defined>
    <meta:user-defined meta:name="OVERHEIDop.publicationIssue">354990</meta:user-defined>
    <meta:user-defined meta:name="OVERHEIDop.GmbID/DC.identifier">gmb-2026-354990</meta:user-defined>
    <meta:user-defined meta:name="OVERHEIDop.versieInformatie"/>
  </office:meta>
</office:document-meta>
</file>