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hijskraan nabij Burgemeester Ketelaarstraat 30 in Warmond, Z2026-000021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voor het plaatsen van een hijskraan nabij Burgemeester Ketelaarstraat 30 in Warmond</text:p>
              </text:list-item>
            </text:list>
            <text:p text:style-name="common-al"/>
            <text:p text:style-name="common-al">Ingangsdatum van: 10 augustus 2026</text:p>
            <text:p text:style-name="common-al">Einddatum tot en met: 21 september 2026</text:p>
            <text:p text:style-name="common-al">
            <text:span text:style-name="nadrukcur">Datum besluit: </text:span>21 juli 2026</text:p>
            <text:p text:style-name="common-al">
            <text:span text:style-name="nadrukcur">Uiterlijke reactiedatum: </text:span>1 september 2026</text:p>
            <text:p text:style-name="common-al">Kenmerk besluit: Z2026-00002155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5494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94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94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155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hijskraan nabij Burgemeester Ketelaarstraat 30 in Warmond, Z2026-00002155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947</meta:user-defined>
    <meta:user-defined meta:name="OVERHEIDop.GmbID/DC.identifier">gmb-2026-354947</meta:user-defined>
    <meta:user-defined meta:name="OVERHEIDop.versieInformatie"/>
  </office:meta>
</office:document-meta>
</file>