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bullet style:num-suffix="" text:bullet-char="​" text:level="1">
        <style:list-level-properties text:min-label-width="10mm"/>
      </text:list-level-style-bullet>
    </text:list-style>
    <text:list-style style:name="id1-3-2-2-7-2-3">
      <text:list-level-style-bullet style:num-suffix="" text:bullet-char="​" text:level="1">
        <style:list-level-properties text:min-label-width="10mm"/>
      </text:list-level-style-bullet>
    </text:list-style>
    <text:list-style style:name="id1-3-2-2-7-2-4">
      <text:list-level-style-bullet style:num-suffix="" text:bullet-char="​" text:level="1">
        <style:list-level-properties text:min-label-width="10mm"/>
      </text:list-level-style-bullet>
    </text:list-style>
    <text:list-style style:name="id1-3-2-2-7-2-5">
      <text:list-level-style-bullet style:num-suffix="" text:bullet-char="​" text:level="1">
        <style:list-level-properties text:min-label-width="10mm"/>
      </text:list-level-style-bullet>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5">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2-6">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2-7">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2-8">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2-9">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2-10">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2-12">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8-2-13">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8-2-14">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9-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9-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9-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9-2-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9-2-11">
      <text:list-level-style-bullet style:num-suffix="" text:bullet-char="​" text:level="1">
        <style:list-level-properties text:min-label-width="10mm"/>
      </text:list-level-style-bullet>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2-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2-2-4-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2-2-4-2">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2-2-4-3">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2-2-4-4">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0-2-2-4-5">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leidsregel Grote Markt Evenementen Vlissingen 2027</text:p>
      <text:section text:name="regeling_id1-3-2" text:style-name="regeling">
        <text:section text:name="aanhef_id1-3-2-1" text:style-name="aanhef">
          <text:section text:name="preambule_id1-3-2-1-1" text:style-name="preambule">
            <text:p text:style-name="al">Het college van burgemeester en wethouders van de gemeente Vlissingen en de burgemeester van Vlissingen, ieder voor zover het zijn bevoegdheid betreft;</text:p>
            <text:p text:style-name="al">Gelet op artikel 174 van de Gemeentewet, artikel 160, eerste lid, onder h, van de Gemeentewet, artikel 2:16 van de Algemene plaatselijke verordening Vlissingen 2013 en de artikelen 1:3, vierde lid, en 4:81 tot en met 4:84 van de Algemene wet bestuursrecht.</text:p>
          </text:section>
        </text:section>
        <text:section text:name="regeling-tekst_id1-3-2-2" text:style-name="regeling-tekst">
          <text:section text:name="artikel_id1-3-2-2-1" text:style-name="artikel">
            <text:p text:style-name="artikel_kop_titel"><text:span text:style-name="artikel_kop_label"/> </text:p>
            <text:p text:style-name="al">overwegende dat:</text:p>
            <text:p text:style-name="al">het verboden is zonder vergunning van de burgemeester een B-evenement te organiseren;</text:p>
            <text:p text:style-name="al">het gewenst is ter invulling van deze bevoegdheid beleid te formuleren voor het verlenen van evenementenvergunningen voor grote marktevenementen; </text:p>
            <text:p text:style-name="al">de burgemeester bevoegd is te beslissen op aanvragen om een evenementenvergunning en daarbij de belangen van openbare orde, openbare veiligheid, volksgezondheid, bescherming van het milieu, verkeersveiligheid en het voorkomen of beperken van overlast betrekt;</text:p>
            <text:p text:style-name="al">het college op grond van artikel 160, eerste lid, van de Gemeentewet bevoegd is tot het voeren van het dagelijks bestuur van de gemeente, voor zover dit niet bij of krachtens de wet aan de raad of de burgemeester is opgedragen;</text:p>
            <text:p text:style-name="al">het college in het kader van deze beleidsregel betrokken is voor zover het gaat om gemeentelijke belangen die samenhangen met het gebruik van gemeentelijke eigendommen, de inzet van gemeentelijke voorzieningen, de ruimtelijke en organisatorische afstemming en de overige aspecten van dagelijks bestuur;</text:p>
            <text:p text:style-name="al">het gewenst is voor grote marktevenementen vooraf duidelijke regels te stellen over de beschikbare marktevenementen, de selectie van organisatoren, de inschrijvingsvereisten en de voorwaarden waaronder deze evenementen kunnen plaatsvinden;</text:p>
            <text:p text:style-name="al"/>
            <text:p text:style-name="al">met het oog op het beschermen van het belang van:</text:p>
            <text:p text:style-name="al"> a. de openbare orde;</text:p>
            <text:p text:style-name="al"> b. de openbare veiligheid;</text:p>
            <text:p text:style-name="al"> c. de volksgezondheid;</text:p>
            <text:p text:style-name="al"> d. het milieu;</text:p>
            <text:p text:style-name="al"> e. het woon- en leefklimaat in de omgeving van het evenement;</text:p>
            <text:p text:style-name="al"> f. de verkeersveiligheid;</text:p>
            <text:p text:style-name="al"> g. de veiligheid van personen of goederen;</text:p>
            <text:p text:style-name="al"> h. de zedelijkheid en gezondheid van bezoekers;</text:p>
            <text:p text:style-name="al"> i. het voorkomen of beperken van overlast.</text:p>
            <text:p text:style-name="al">
            <text:span text:style-name="nadrukvet"/>
          </text:p>
            <text:p text:style-name="al">
            <text:span text:style-name="nadrukvet">besluiten vast te stellen de Beleidsregel Grote marktevenementen Vlissingen 2027.</text:span>
          </text:p>
            <text:p text:style-name="al">
            <text:span text:style-name="nadrukvet"/>
          </text:p>
          </text:section>
          <text:section text:name="artikel_id1-3-2-2-2" text:style-name="artikel">
            <text:p text:style-name="artikel_kop_titel"><text:span text:style-name="artikel_kop_label">Artikel</text:span> <text:span text:style-name="artikel_kop_nr">1</text:span> Begripsomschrijvingen</text:p>
            <text:p text:style-name="al">In deze beleidsregel wordt verstaan onder:</text:p>
            <text:p text:style-name="al">
            <text:span text:style-name="nadrukvet">a. </text:span>vergunning: de evenementenvergunning als bedoeld in artikel 2:16 van de APV;</text:p>
            <text:p text:style-name="al">
            <text:span text:style-name="nadrukvet">b. </text:span>evenement: een evenement als bedoeld in artikel 2:16 van de APV;</text:p>
            <text:p text:style-name="al">
            <text:span text:style-name="nadrukvet">c. </text:span>B-evenement: een gemiddeld risico-evenement, waarbij sprake is van een grote impact op de stad en/of gevolgen voor verkeer.</text:p>
            <text:p text:style-name="al">
            <text:span text:style-name="nadrukvet">d. </text:span>evenemententerrein: de ruimte die in de vergunning is aangegeven om de activiteiten te laten plaatsvinden en het publiek in staat te stellen daarnaar te kijken of eraan deel te nemen.</text:p>
            <text:p text:style-name="al">
            <text:span text:style-name="nadrukvet">e</text:span>. groot marktevenement: een voor het publiek toegankelijke gebeurtenis waarbij de verkoop van goederen en het aanbieden van diensten centraal staan, die is aangemerkt als B-evenement, niet is aan te merken als een markt als bedoeld in artikel 160, eerste lid, onder g, van de Gemeentewet en waarvoor een evenementenvergunning op grond van artikel 2:16 van de APV is vereist.</text:p>
            <text:p text:style-name="al">
            <text:span text:style-name="nadrukvet">f.</text:span> marktevenementen: de vijf grote marktevenementen als bedoeld in artikel 2. </text:p>
            <text:p text:style-name="al"/>
          </text:section>
          <text:section text:name="artikel_id1-3-2-2-3" text:style-name="artikel">
            <text:p text:style-name="artikel_kop_titel"><text:span text:style-name="artikel_kop_label">Artikel</text:span> <text:span text:style-name="artikel_kop_nr">2</text:span> Maximaal aantal grote marktevenementen</text:p>
            <text:list text:style-name="id1-3-2-2-3-2">
              <text:list-item text:style-override="id1-3-2-2-3-2-1">
                <text:number>1.</text:number>
                <text:p text:style-name="al">Per kalenderjaar kunnen maximaal vijf grote marktevenementen plaatsvinden. De burgemeester stelt jaarlijks de evenementenkalender vast en bepaalt daarbij op welke data de grote marktevenementen kunnen worden georganiseerd.</text:p>
              </text:list-item>
              <text:list-item text:style-override="id1-3-2-2-3-2-2">
                <text:number>2.</text:number>
                <text:p text:style-name="al">Het betreft de volgende vier marktevenementen op de Boulevard Bankert te Vlissingen:</text:p>
                <text:p text:style-name="al"> a. Paasmarkt, op Eerste Paasdag;</text:p>
                <text:p text:style-name="al"> b. Pinkstermarkt, op Eerste Pinksterdag;</text:p>
                <text:p text:style-name="al"> c. Zomermarkt, in het eerste weekend van juli op zondag;</text:p>
                <text:p text:style-name="al"> d. Midzomer jaarmarkt/nachtmarkt, op de eerste vrijdag in augustus. </text:p>
              </text:list-item>
              <text:list-item text:style-override="id1-3-2-2-3-2-3">
                <text:number>3.</text:number>
                <text:p text:style-name="al">Het betreft het volgende marktevenement in de binnenstad van Vlissingen:</text:p>
                <text:p text:style-name="al"> a. De Ruyter jaarmarkt, op de vrijdag na Hemelvaart.</text:p>
              </text:list-item>
            </text:list>
            <text:p text:style-name="al"/>
          </text:section>
          <text:section text:name="artikel_id1-3-2-2-4" text:style-name="artikel">
            <text:p text:style-name="artikel_kop_titel"><text:span text:style-name="artikel_kop_label">Artikel</text:span> <text:span text:style-name="artikel_kop_nr">3</text:span> Locatie grote marktevenementen</text:p>
            <text:p text:style-name="al">De beschikbaarheid, omvang en situering van het evenemententerrein kunnen per jaar en per marktevenement verschillen. Dit kan onder meer het gevolg zijn van werkzaamheden, herinrichting van de openbare ruimte, veiligheidsaspecten, bereikbaarheid, beheer van de openbare ruimte of andere omstandigheden die van invloed zijn op het gebruik van het terrein. Op het moment van inschrijving kan nog niet altijd definitief worden vastgesteld welke omvang, situering of eventuele alternatieve locatie beschikbaar is. De inschrijvende partij houdt er daarom rekening mee dat het marktevenement niet altijd in de oorspronkelijke omvang, op de vertrouwde locatie of in de eerder gebruikelijke opzet kan plaatsvinden. Aan eerder gebruik van een bepaalde locatie, omvang of opzet kan geen aanspraak worden ontleend. Ook na afronding van eventuele werkzaamheden of herinrichting bestaat geen aanspraak op terugkeer van de markt of het evenement in de vorm, omvang of situering zoals die voorheen gebruikelijk was.</text:p>
            <text:p text:style-name="al"/>
          </text:section>
          <text:section text:name="artikel_id1-3-2-2-5" text:style-name="artikel">
            <text:p text:style-name="artikel_kop_titel"><text:span text:style-name="artikel_kop_label">Artikel</text:span> <text:span text:style-name="artikel_kop_nr">4</text:span> Brandveiligheid </text:p>
            <text:p text:style-name="al">Bij de organisatie van een markt moet worden voldaan aan de toepasselijke regels uit het Besluit brandveilig gebruik en basishulpverlening overige plaatsen (BGBOP). Daaruit volgt onder meer dat de inrichting van de markt zodanig moet zijn dat brand kan worden voorkomen en bestreden en dat een veilig gebruik van de plaats, waaronder een goede bereikbaarheid voor hulpdiensten en het veilig kunnen vluchten van bezoekers en deelnemers, is gewaarborgd. De burgemeester kan aan een vergunning nadere voorschriften verbinden in het belang van de brandveiligheid. Daarbij wordt het advies van de Veiligheidsregio Zeeland betrokken; dit advies weegt zwaar mee bij de beoordeling van de toelaatbaarheid, omvang en inrichting van de markt. De organisator draagt er zorg voor dat tijdig en volledig een veiligheidsplan wordt overgelegd. Indien naar het oordeel van de burgemeester niet aannemelijk is gemaakt dat aan de brandveiligheidseisen kan worden voldaan, kan de vergunning worden geweigerd of kunnen aanvullende voorschriften worden gesteld.</text:p>
            <text:p text:style-name="al"/>
          </text:section>
          <text:section text:name="artikel_id1-3-2-2-6" text:style-name="artikel">
            <text:p text:style-name="artikel_kop_titel"><text:span text:style-name="artikel_kop_label">Artikel</text:span> <text:span text:style-name="artikel_kop_nr">5</text:span> Organiseren van marktevenementen</text:p>
            <text:list text:style-name="id1-3-2-2-6-2">
              <text:list-item text:style-override="id1-3-2-2-6-2-1">
                <text:number>1.</text:number>
                <text:p text:style-name="al">Voor de organisatie van de grote marktevenementen wordt per kalenderjaar één organisator aangewezen. Het organiseren van (één of meerdere van) deze marktevenementen door verschillende afzonderlijke organisatoren is uitgesloten.</text:p>
              </text:list-item>
              <text:list-item text:style-override="id1-3-2-2-6-2-2">
                <text:number>2.</text:number>
                <text:p text:style-name="al">De geselecteerde organisator is gehouden alle vijf de marktevenementen te organiseren. </text:p>
              </text:list-item>
              <text:list-item text:style-override="id1-3-2-2-6-2-3">
                <text:number>3.</text:number>
                <text:p text:style-name="al">De selectie geeft geen recht op de verlening van evenementenvergunningen. Voor elk afzonderlijk marktevenement, zoals genoemd in artikel 2, moet een volledige en tijdige vergunningaanvraag worden ingediend.</text:p>
              </text:list-item>
            </text:list>
            <text:p text:style-name="al"/>
          </text:section>
          <text:section text:name="artikel_id1-3-2-2-7" text:style-name="artikel">
            <text:p text:style-name="artikel_kop_titel"><text:span text:style-name="artikel_kop_label">Artikel</text:span> <text:span text:style-name="artikel_kop_nr">6</text:span> Bekendmaking start inschrijving grote marktevenementen </text:p>
            <text:list text:style-name="id1-3-2-2-7-2">
              <text:list-item text:style-override="id1-3-2-2-7-2-1">
                <text:number>1.</text:number>
                <text:p text:style-name="al">In de bekendmaking voor de start van de inschrijving vermeldt de burgemeester in ieder geval: </text:p>
              </text:list-item>
              <text:list-item text:style-override="id1-3-2-2-7-2-2">
                <text:number/>
                <text:p text:style-name="al">a. de vijf grote marktevenementen waarop de selectie betrekking heeft;</text:p>
              </text:list-item>
              <text:list-item text:style-override="id1-3-2-2-7-2-3">
                <text:number/>
                <text:p text:style-name="al">b. de datum en het tijdstip waarop de inschrijving opent en sluit;</text:p>
              </text:list-item>
              <text:list-item text:style-override="id1-3-2-2-7-2-4">
                <text:number/>
                <text:p text:style-name="al">c. het jaar waarvoor de selectie geldt; </text:p>
                <text:p text:style-name="al">d. de gegevens en stukken die bij de inschrijving moeten worden overlegd;</text:p>
                <text:p text:style-name="al">e. de inschrijvingsvereisten; </text:p>
                <text:p text:style-name="al">f. de wijze waarop de loting wordt uitgevoerd;</text:p>
                <text:p text:style-name="al">g. de dag, het tijdstip en de locatie van de loting, voor zover deze op het moment van bekendmaking reeds zijn vastgesteld. </text:p>
              </text:list-item>
              <text:list-item text:style-override="id1-3-2-2-7-2-5">
                <text:number/>
                <text:p text:style-name="al">h. de wijze waarop de inschrijving moet worden ingediend.</text:p>
              </text:list-item>
            </text:list>
            <text:p text:style-name="al"/>
          </text:section>
          <text:section text:name="artikel_id1-3-2-2-8" text:style-name="artikel">
            <text:p text:style-name="artikel_kop_titel"><text:span text:style-name="artikel_kop_label">Artikel</text:span> <text:span text:style-name="artikel_kop_nr">7</text:span> Inschrijvingsvereisten</text:p>
            <text:list text:style-name="id1-3-2-2-8-2">
              <text:list-item text:style-override="id1-3-2-2-8-2-1">
                <text:number>1.</text:number>
                <text:p text:style-name="al">Het kenbaar maken van de interesse om de in artikel 2 genoemde grote marktevenementen te organiseren, gebeurt door middel van een schriftelijke inschrijving. De inschrijving geldt niet als een aanvraag voor de benodigde evenementenvergunningen.</text:p>
              </text:list-item>
              <text:list-item text:style-override="id1-3-2-2-8-2-2">
                <text:number>2.</text:number>
                <text:p text:style-name="al">Een inschrijving is tijdig ingediend indien deze uiterlijk op het in de bekendmaking genoemde tijdstip volledig is ontvangen.</text:p>
              </text:list-item>
              <text:list-item text:style-override="id1-3-2-2-8-2-3">
                <text:number>3.</text:number>
                <text:p text:style-name="al">Een inschrijving bevat in ieder geval:</text:p>
              </text:list-item>
              <text:list-item text:style-override="id1-3-2-2-8-2-4">
                <text:number>a.</text:number>
                <text:p text:style-name="al">de naam, het adres, het telefoonnummer en het e-mailadres van de inschrijvende partij;</text:p>
              </text:list-item>
              <text:list-item text:style-override="id1-3-2-2-8-2-5">
                <text:number>b.</text:number>
                <text:p text:style-name="al">de naam en contactgegevens van de persoon die bevoegd is de inschrijvende partij te vertegenwoordigen;</text:p>
              </text:list-item>
              <text:list-item text:style-override="id1-3-2-2-8-2-6">
                <text:number>c.</text:number>
                <text:p text:style-name="al">een kopie van een geldig identiteitsbewijs; </text:p>
              </text:list-item>
              <text:list-item text:style-override="id1-3-2-2-8-2-7">
                <text:number>d.</text:number>
                <text:p text:style-name="al">een uittreksel uit het Handelsregister van de Kamer van Koophandel dat op de sluitingsdatum van de inschrijving niet ouder is dan zes maanden;</text:p>
              </text:list-item>
              <text:list-item text:style-override="id1-3-2-2-8-2-8">
                <text:number>e.</text:number>
                <text:p text:style-name="al">een overzicht waaruit blijkt dat de inschrijvende partij aantoonbare ervaring heeft met het organiseren van grote (markt)evenementen;</text:p>
              </text:list-item>
              <text:list-item text:style-override="id1-3-2-2-8-2-9">
                <text:number>f.</text:number>
                <text:p text:style-name="al">een intentieverklaring dat de inschrijvende partij bereid en in staat is alle vijf de in artikel 2 genoemde grote marktevenementen te organiseren, verklaart dat zij de organisatie voor eigen rekening en risico uitvoert en voldoet aan de voorwaarden van deze beleidsregel.</text:p>
              </text:list-item>
              <text:list-item text:style-override="id1-3-2-2-8-2-10">
                <text:number>4.</text:number>
                <text:p text:style-name="al">Voor deelname aan de selectieprocedure komen uitsluitend rechtspersonen en ondernemingen in aanmerking die op het moment van inschrijving rechtsgeldig staan ingeschreven in het Handelsregister van de Kamer van Koophandel.</text:p>
              </text:list-item>
              <text:list-item text:style-override="id1-3-2-2-8-2-11">
                <text:number>5.</text:number>
                <text:p text:style-name="al">De geselecteerde partij is verantwoordelijk voor de organisatie en uitvoering van de grote marktevenementen en voert deze voor eigen rekening en risico uit. Het is de geselecteerde partij niet toegestaan haar positie als organisator zonder voorafgaande schriftelijke toestemming van het college geheel of gedeeltelijk aan een andere partij over te dragen.</text:p>
              </text:list-item>
              <text:list-item text:style-override="id1-3-2-2-8-2-12">
                <text:number>6.</text:number>
                <text:p text:style-name="al">Het vijfde lid verhindert niet dat de geselecteerde partij derden inschakelt voor ondersteunende of uitvoerende werkzaamheden, waaronder beveiliging, verkeersmaatregelen, sanitaire voorzieningen, afvalinzameling en de levering van materialen. De geselecteerde partij blijft te allen tijde volledig verantwoordelijk voor de organisatie en uitvoering van de grote marktevenementen en voor de naleving van deze beleidsregel en de aan de evenementenvergunningen verbonden voorschriften.</text:p>
              </text:list-item>
              <text:list-item text:style-override="id1-3-2-2-8-2-13">
                <text:number>7.</text:number>
                <text:p text:style-name="al">Indien een inschrijving niet tijdig of niet volledig is ingediend, wordt deze niet toegelaten tot de selectieprocedure. Kennelijke verschrijvingen of eenvoudig herstelbare gebreken kunnen binnen een door de burgemeester gestelde termijn worden hersteld, mits dit niet leidt tot een inhoudelijke wijziging van de inschrijving.</text:p>
              </text:list-item>
              <text:list-item text:style-override="id1-3-2-2-8-2-14">
                <text:number>8.</text:number>
                <text:p text:style-name="al">Indien de inschrijvende of geselecteerde partij onjuiste of onvolledige informatie verstrekt, niet langer aan de inschrijvingsvereisten voldoet of handelt in strijd met de bepalingen in dit artikel, kan zij worden uitgesloten van de selectieprocedure of kan de aanwijzing als geselecteerde partij worden ingetrokken.</text:p>
              </text:list-item>
            </text:list>
            <text:p text:style-name="al">
            <text:span text:style-name="nadrukvet"/>
          </text:p>
          </text:section>
          <text:section text:name="artikel_id1-3-2-2-9" text:style-name="artikel">
            <text:p text:style-name="artikel_kop_titel"><text:span text:style-name="artikel_kop_label">Artikel</text:span> <text:span text:style-name="artikel_kop_nr">8</text:span> Loting en rangorde</text:p>
            <text:list text:style-name="id1-3-2-2-9-2">
              <text:list-item text:style-override="id1-3-2-2-9-2-1">
                <text:number>1.</text:number>
                <text:p text:style-name="al">Indien meerdere tijdig en volledig ingediende inschrijvingen voldoen aan de inschrijvingsvereisten, vindt voor de organisatie van de vijf grote marktevenementen een loting plaats.</text:p>
              </text:list-item>
              <text:list-item text:style-override="id1-3-2-2-9-2-2">
                <text:number>2.</text:number>
                <text:p text:style-name="al">De inschrijvende partijen worden vóór de loting schriftelijk geïnformeerd of zij tot de loting zijn toegelaten. Indien een inschrijving niet tot de loting wordt toegelaten, wordt de reden daarvan vermeld.</text:p>
              </text:list-item>
              <text:list-item text:style-override="id1-3-2-2-9-2-3">
                <text:number>3.</text:number>
                <text:p text:style-name="al">De loting vindt plaats op een vooraf bekendgemaakt moment. De toegelaten inschrijvende partijen worden in de gelegenheid gesteld bij de loting aanwezig te zijn.</text:p>
              </text:list-item>
              <text:list-item text:style-override="id1-3-2-2-9-2-4">
                <text:number>4.</text:number>
                <text:p text:style-name="al">Tijdens de loting worden alle toegelaten inschrijvingen getrokken. De volgorde waarin de inschrijvingen worden getrokken, bepaalt de volledige rangorde. Iedere toegelaten inschrijvende partij neemt met één lot aan de loting deel.</text:p>
              </text:list-item>
              <text:list-item text:style-override="id1-3-2-2-9-2-5">
                <text:number>5.</text:number>
                <text:p text:style-name="al">Indien slechts één geldige inschrijving is ontvangen, vindt geen loting plaats. Deze partij wordt, indien voldaan is aan de inschrijvingsvereisten uit artikel 7, aangemerkt als geselecteerde partij en wordt in de gelegenheid gesteld de vergunningaanvragen voor de vijf grote marktevenementen in te dienen.</text:p>
              </text:list-item>
              <text:list-item text:style-override="id1-3-2-2-9-2-6">
                <text:number>6.</text:number>
                <text:p text:style-name="al">Van de loting wordt een schriftelijk verslag opgesteld. In het verslag worden in ieder geval de deelnemende inschrijvingen, de wijze waarop de loting is uitgevoerd en de uitslag van de loting vastgelegd.</text:p>
              </text:list-item>
              <text:list-item text:style-override="id1-3-2-2-9-2-7">
                <text:number>7.</text:number>
                <text:p text:style-name="al">De inschrijvende partij die als eerste uit de loting naar voren komt, wordt als eerste in de gelegenheid gesteld de vergunningaanvragen voor de vijf grote marktevenementen in te dienen.</text:p>
              </text:list-item>
              <text:list-item text:style-override="id1-3-2-2-9-2-8">
                <text:number>8.</text:number>
                <text:p text:style-name="al">De geselecteerde partij bevestigt binnen twee weken na de schriftelijke bekendmaking van de uitslag schriftelijk dat zij de vijf grote marktevenementen zal organiseren. Indien de geselecteerde partij deze bevestiging niet tijdig verstrekt, dan wel schriftelijk kenbaar maakt van de organisatie af te zien, komt de eerstvolgende partij in de rangorde voor selectie in aanmerking, voor zover de termijnen voor het indienen van complete aanvragen voor de benodigde evenementenvergunningen redelijkerwijs nog haalbaar zijn.</text:p>
              </text:list-item>
              <text:list-item text:style-override="id1-3-2-2-9-2-9">
                <text:number>9.</text:number>
                <text:p text:style-name="al">De selectie op grond van de loting geeft geen recht op verlening van de evenementenvergunningen. </text:p>
              </text:list-item>
              <text:list-item text:style-override="id1-3-2-2-9-2-10">
                <text:number>10.</text:number>
                <text:p text:style-name="al">De uit de loting voortvloeiende rangorde blijft geldig tot en met 31 december van het jaar waarin de grote marktevenementen zullen worden gehouden. De rangorde vervalt eerder indien alle daarin opgenomen partijen zijn benaderd.</text:p>
              </text:list-item>
              <text:list-item text:style-override="id1-3-2-2-9-2-11">
                <text:number/>
                <text:p text:style-name="al"/>
              </text:list-item>
            </text:list>
          </text:section>
          <text:section text:name="artikel_id1-3-2-2-10" text:style-name="artikel">
            <text:p text:style-name="artikel_kop_titel"><text:span text:style-name="artikel_kop_label">Artikel</text:span> <text:span text:style-name="artikel_kop_nr">9</text:span> Aanvraagvereisten vergunning</text:p>
            <text:list text:style-name="id1-3-2-2-10-2">
              <text:list-item text:style-override="id1-3-2-2-10-2-1">
                <text:number>1.</text:number>
                <text:p text:style-name="al">De geselecteerde partij dient voor ieder groot marktevenement afzonderlijk een aanvraag om een evenementenvergunning in met gebruikmaking van het daarvoor bestemde aanvraagformulier op de website van de gemeente Vlissingen.</text:p>
              </text:list-item>
              <text:list-item text:style-override="id1-3-2-2-10-2-2">
                <text:number>2.</text:number>
                <text:p text:style-name="al">In aanvulling op de gegevens die nodig zijn voor de beoordeling van een aanvraag om een evenementenvergunning als bedoeld in artikel 2:16 van de Algemene plaatselijke verordening Vlissingen 2013, bevat de aanvraag in ieder geval:</text:p>
                <text:p text:style-name="al"> a. een beschrijving van de voorgenomen branchering van de te verkopen goederen en de aan te bieden diensten en attracties;</text:p>
                <text:list text:style-name="id1-3-2-2-10-2-2-4">
                  <text:list-item text:style-override="id1-3-2-2-10-2-2-4-1">
                    <text:number>b.</text:number>
                    <text:p text:style-name="al"> een opgave van het aantal te plaatsen verkoopkramen, eetkramen, foodtrucks en attracties;</text:p>
                  </text:list-item>
                  <text:list-item text:style-override="id1-3-2-2-10-2-2-4-2">
                    <text:number>c.</text:number>
                    <text:p text:style-name="al">een situatietekening op schaal, waarop in ieder geval de opstelling van de kramen, foodtrucks en attracties is aangegeven;</text:p>
                  </text:list-item>
                  <text:list-item text:style-override="id1-3-2-2-10-2-2-4-3">
                    <text:number>d.</text:number>
                    <text:p text:style-name="al">een beschrijving van de wijze waarop het toezicht, de opbouw, de afbouw en de schoonmaak van het evenemententerrein worden georganiseerd;</text:p>
                  </text:list-item>
                  <text:list-item text:style-override="id1-3-2-2-10-2-2-4-4">
                    <text:number>e.</text:number>
                    <text:p text:style-name="al">een mobiliteitsplan;</text:p>
                  </text:list-item>
                  <text:list-item text:style-override="id1-3-2-2-10-2-2-4-5">
                    <text:number>f.</text:number>
                    <text:p text:style-name="al">een beschrijving van de wijze waarop afstemming plaatsvindt met de direct omliggende ondernemers, waarbij de organisator uiterlijk drie weken vóór aanvang van het marktevenement contact met deze ondernemers opneemt.</text:p>
                  </text:list-item>
                </text:list>
              </text:list-item>
            </text:list>
            <text:p text:style-name="al"/>
          </text:section>
          <text:section text:name="artikel_id1-3-2-2-11" text:style-name="artikel">
            <text:p text:style-name="artikel_kop_titel"><text:span text:style-name="artikel_kop_label">Artikel</text:span> <text:span text:style-name="artikel_kop_nr">10</text:span> Vuurwerkshow Midzomer jaarmarkt/nachtmarkt</text:p>
            <text:p text:style-name="al">Voor het marktevenement, bedoeld in artikel 2, tweede lid, onder d, organiseert de gemeente Vlissingen een vuurwerkshow. De kosten van de uitvoering van de vuurwerkshow worden voor 50% gedragen door de gemeente Vlissingen en voor 50% door de organisator van de vijf grote marktevenementen. De organisator wordt vooraf geïnformeerd over de geraamde kosten. </text:p>
            <text:p text:style-name="al"/>
          </text:section>
          <text:section text:name="artikel_id1-3-2-2-12" text:style-name="artikel">
            <text:p text:style-name="artikel_kop_titel"><text:span text:style-name="artikel_kop_label">Artikel</text:span> <text:span text:style-name="artikel_kop_nr">11</text:span> Voorschriften vergunning </text:p>
            <text:p text:style-name="al">Voor het grote marktevenement, zoals benoemd in artikel 2, lid 3, onder a, geldt dat in de vergunning aanvullende voorschriften kunnen worden opgenomen met betrekking tot de opstelling van de kramen.</text:p>
            <text:p text:style-name="al"/>
          </text:section>
          <text:section text:name="artikel_id1-3-2-2-13" text:style-name="artikel">
            <text:p text:style-name="artikel_kop_titel"><text:span text:style-name="artikel_kop_label">Artikel</text:span> <text:span text:style-name="artikel_kop_nr">12</text:span> Afwijkingsbevoegdheid</text:p>
            <text:p text:style-name="al">Indien de beleidsregel voor een of meer belanghebbenden gevolgen zou hebben die wegens bijzondere omstandigheden onevenredig zijn in verhouding tot de met de beleidsregel te dienen doelen, is de burgemeester bevoegd om bepalingen uit de beleidsregel buiten toepassing te laten of daarvan af te wijken.</text:p>
            <text:p text:style-name="al"/>
          </text:section>
          <text:section text:name="artikel_id1-3-2-2-14" text:style-name="artikel">
            <text:p text:style-name="artikel_kop_titel"><text:span text:style-name="artikel_kop_label">Artikel</text:span> <text:span text:style-name="artikel_kop_nr">13</text:span> Citeertitel en inwerkingtreding</text:p>
            <text:list text:style-name="id1-3-2-2-14-2">
              <text:list-item text:style-override="id1-3-2-2-14-2-1">
                <text:number>1.</text:number>
                <text:p text:style-name="al">Deze beleidsregel wordt aangehaald als “Beleidsregel Grote marktevenementen Vlissingen 2027”.</text:p>
              </text:list-item>
              <text:list-item text:style-override="id1-3-2-2-14-2-2">
                <text:number>2.</text:number>
                <text:p text:style-name="al">De beleidsregel treedt een dag na de bekendmaking in werking.</text:p>
              </text:list-item>
            </text:list>
            <text:p text:style-name="al"/>
            <text:p text:style-name="al"/>
            <text:p text:style-name="al"/>
            <text:p text:style-name="al"/>
          </text:section>
        </text:section>
        <text:section text:name="regeling-sluiting_id1-3-2-3" text:style-name="regeling-sluiting">
          <text:section text:name="ondertekening_id1-3-2-3-1">
            <text:p><text:span text:style-name="functie">Vlissingen, 14 juli 2026</text:span></text:p>
            <text:p><text:span text:style-name="functie">Burgemeester en wethouders van Vlissingen,</text:span></text:p>
            <text:p><text:span text:style-name="functie">de secretaris,</text:span></text:p>
            <text:p><text:span text:style-name="functie"/></text:p>
            <text:p><text:span text:style-name="functie">drs. R.D.A. Wiskerke</text:span></text:p>
            <text:p><text:span text:style-name="functie">de burgemeester,</text:span></text:p>
            <text:p><text:span text:style-name="functie"/></text:p>
            <text:p><text:span text:style-name="functie">drs. A.R.B. van den Tillaa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issingen</text:p>
            </table:table-cell>
            <table:table-cell office:value-type="string" table:style-name="header.C">
              <text:p text:style-name="headerright"><text:span text:style-name="nr">Nr. 35488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88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88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Vlissingen</meta:user-defined>
    <meta:user-defined meta:name="OVERHEID.Informatietype/DC.type">officiële publicatie</meta:user-defined>
    <meta:user-defined meta:name="OVERHEIDop.Rubriek/DC.type">beleidsregel</meta:user-defined>
    <meta:user-defined meta:name="OVERHEID.Gemeente/DCTERMS.publisher">Vlissingen</meta:user-defined>
    <meta:user-defined meta:name="OVERHEID.Gemeente/OVERHEID.authority">Vlissingen</meta:user-defined>
    <meta:user-defined meta:name="OVERHEID.TaxonomieBeleidsagendaDecentraal/OVERHEID.category">Openbare orde en veiligheid | Organisatie en beleid</meta:user-defined>
    <meta:user-defined meta:name="DC.source">APV Vlissingen]|[https://lokaleregelgeving.overheid.nl/CVDR486926/9</meta:user-defined>
    <meta:user-defined meta:name="DC.source">artikel 174 van de Gemeentewet]|[1.0:c:BWBR0005416&amp;artikel=174&amp;g=2026-06-04</meta:user-defined>
    <dc:language>nl</dc:language>
    <meta:user-defined meta:name="OVERHEIDop.locatietype/OVERHEIDop.gebiedsmarkering">Gemeente</meta:user-defined>
    <meta:user-defined meta:name="DC.title">Beleidsregel Grote Markt Evenementen Vlissingen 2027</meta:user-defined>
    <meta:user-defined meta:name="DCTERMS.W3CDTF/DCTERMS.available">2026-08-10</meta:user-defined>
    <meta:user-defined meta:name="DCTERMS.W3CDTF/OVERHEIDop.jaargang">2026</meta:user-defined>
    <meta:user-defined meta:name="OVERHEIDop.publicationIssue">354880</meta:user-defined>
    <meta:user-defined meta:name="OVERHEIDop.betreftRegeling">CVDR764996_1</meta:user-defined>
    <meta:user-defined meta:name="xs:date/OVERHEIDop.startdatum">2026-08-10</meta:user-defined>
    <meta:user-defined meta:name="OVERHEIDop.GmbID/DC.identifier">gmb-2026-354880</meta:user-defined>
    <meta:user-defined meta:name="OVERHEIDop.versieInformatie"/>
  </office:meta>
</office:document-meta>
</file>