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rkoop perceel gemeentegrond Dorpsstraat 230 in Hazerswoude-Do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Gemeente Alphen aan den Rijn is van plan gemeentegrond te verkopen aan de eigenaren van Dorpsstraat 230 in Hazerswoude-Dorp. De locatie ligt ten westen en ten zuiden van het perceel aan Dorpsstraat 230 en ten noorden van de naastliggende watergang. De locatie staat in het kadaster bekend als gemeente Hazerswoude, sectie D, nummers 1427 (gedeeltelijk), hierna ‘het perceel’ genoemd. Het perceel heeft een totale oppervlakte van ongeveer 34 m2.</text:p>
            <text:p text:style-name="al"/>
            <text:p text:style-name="al">Toelichting </text:p>
            <text:p text:style-name="al"/>
            <text:p text:style-name="al">De eigenaren van perceel Dorpsstraat 230 willen de grond gebruiken als tuin en voor een klein gedeelte ten behoeve van bebouwing. Gemeente Alphen aan den Rijn is van mening dat, op basis van objectieve, toetsbare en redelijke criteria, de eigenaren van Dorpsstraat 230 de enige serieuze gegadigden zijn om het perceel aan te kopen. Het te verkopen perceel ligt ingesloten tussen het perceel van de eigenaren en een watergang, waardoor het voor de gemeente moeilijk voor onderhoud bereikbaar is.</text:p>
            <text:p text:style-name="al"/>
            <text:p text:style-name="al">Bent u het hiermee niet eens?</text:p>
            <text:p text:style-name="al"/>
            <text:p text:style-name="al">Bent u het niet eens met de geplande verkoop omdat u vindt daarvoor zelf als serieuze gegadigde in aanmerking te komen? Dan kunt u uiterlijk binnen twintig kalenderdagen na de publicatiedatum van dit bericht een spoedprocedure (kort geding) beginnen bij de bevoegde voorzieningenrechter. Kijk voor meer informatie over het starten van een spoedprocedure op www.rechtspraak.nl. </text:p>
            <text:p text:style-name="al"/>
            <text:p text:style-name="al">Hoe het verder verloopt</text:p>
            <text:p text:style-name="al"/>
            <text:p text:style-name="al">Twintig kalenderdagen na de publicatiedatum van dit bericht wordt de koopovereenkomst aangeboden aan de kopers. Als er een kort geding is aangespannen, dan wacht de gemeente de uitkomst hiervan af.</text:p>
            <text:p text:style-name="al"/>
            <text:p text:style-name="al">Meer informatie</text:p>
            <text:p text:style-name="al"/>
            <text:p text:style-name="al">Als u vragen heeft over deze verkoop, dan kunt u contact opnemen met team Vastgoed en Grondzaken via vastgoedhuur@alphenaandenrijn.nl.</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548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voornemen verkoop perceel gemeentegrond Dorpsstraat 230 in Hazerswoude-Dorp</meta:user-defined>
    <meta:user-defined meta:name="DCTERMS.W3CDTF/DCTERMS.available">2026-07-29</meta:user-defined>
    <meta:user-defined meta:name="DCTERMS.W3CDTF/OVERHEIDop.jaargang">2026</meta:user-defined>
    <meta:user-defined meta:name="OVERHEIDop.publicationIssue">354858</meta:user-defined>
    <meta:user-defined meta:name="OVERHEIDop.GmbID/DC.identifier">gmb-2026-354858</meta:user-defined>
    <meta:user-defined meta:name="OVERHEIDop.versieInformatie"/>
  </office:meta>
</office:document-meta>
</file>