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text:list-style style:name="id1-3-2-1-1-9-5">
      <text:list-level-style-bullet text:bullet-char="-" text:level="1">
        <style:list-level-properties text:min-label-width="10mm"/>
      </text:list-level-style-bullet>
    </text:list-style>
  </office:automatic-styles>
  <office:body>
    <office:text>
      <text:p text:style-name="new_page_staatscourant"/>
      <text:p text:style-name="single-kop-titel">Bekendmaking van het voornemen tot het verlenen van een begrotingssubsidie aan Stichting Centrum voor Jeugd en Gezin Apeldoorn (CJG)</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Apeldoorn maakt hierbij bekend dat hij voornemens is om een begrotingssubsidie van € 11.533.447 voor het kalenderjaar 2027 te verlenen aan Stichting Centrum voor Jeugd en Gezin Apeldoorn (CJG) voor het uitvoeren van de volgende activiteiten: activiteiten op het gebied van jeugdgezondheidszorg (JGZ), preventieve opvoedondersteuning en de toegangstaak tot jeugdhulp, en alles wat daarmee samenhangt.</text:p>
            <text:p text:style-name="common-al">Deze subsidie wordt verstrekt zonder een tenderprocedure, omdat het college van oordeel is dat er op basis van objectieve, toetsbare en redelijke criteria slechts één serieuze gegadigde in aanmerking komt voor deze subsidie.</text:p>
            <text:p text:style-name="common-al">Het college heeft de volgende criteria gehanteerd om te bepalen of er sprake is van slechts één serieuze gegadigde:</text:p>
            <text:p text:style-name="common-al">De subsidie is bedoeld voor een samenhangend pakket van taken op het gebied van JGZ, preventieve opvoedondersteuning en toegang tot jeugdhulp. Deze taken vloeien rechtstreeks voort uit de Wet publieke gezondheid en zijn noodzakelijk om de publieke taak rechtmatig en zonder onderbreking te kunnen uitvoeren. Stichting CJG voldoet hieraan. Daarnaast heeft het college in het Mandaat- en machtigingsbesluit Stichting CJG Apeldoorn aan de Raad van Bestuur van Stichting CJG mandaat en machtiging verleend voor de uitoefening van zijn bevoegdheden voor de Wet publieke gezondheid (Wpg) 0-18 jaar.</text:p>
            <text:p text:style-name="common-al">Voor de uitvoering van de activiteiten is een gemeentebrede infrastructuur vereist waarin JGZ, preventieve opvoedondersteuning en toegang tot jeugdhulp geïntegreerd zijn georganiseerd. Het gaat om een structurele samenwerkingsrelaties met lokale partners, zoals onderwijs-, zorg-, veiligheids- en welzijnspartners. Daarnaast is het van belang dat het een organisatie-infrastructuur betreft die reeds functioneert en niet binnen korte termijn overdraagbaar of op te bouwen is zonder risico’s voor de continuïteit van zorg. Dit is noodzakelijk om te voorkomen dat kwetsbare gezinnen en jeugdigen te maken krijgen met discontinuïteit. Stichting CJG voldoet hieraan. Zij beschikt over een organisatie waarin deze infrastructuur en samenwerkingsrelaties zijn geïntegreerd.</text:p>
            <text:p text:style-name="common-al">De uitvoering vereist specialistische functies, alsmede de capaciteit om deze taken voor jeugdigen binnen de gemeente uit te voeren. Het gaat om specialistische expertise op het terrein van integrale jeugdgezondheidszorg van 0 tot 18 jaar, preventieve opvoed- en gezinsondersteuning en de toegangstaak tot jeugdhulp. Daarnaast moet het gaan om voldoende personele en organisatorische capaciteit om de taken integraal en op gemeentebreed niveau uit te voeren. Stichting CJG voldoet hieraan.</text:p>
            <text:p text:style-name="common-al">Daarbij is ervaring met de uitvoering van deze taken binnen de specifieke context en omvang van de gemeente Apeldoorn van belang. Deze vereisten zijn noodzakelijk om het subsidiedoel doeltreffend en doelmatig te realiseren. Stichting CJG voldoet hieraan. Het betreft onder meer het uitvoeren van het rijksvaccinatieprogramma, het verlenen van toegang tot passende hulp en de toeleiding naar het justitiële kader, inclusief toepassing van het woonplaatsbeginsel.</text:p>
            <text:p text:style-name="common-al">Gezamenlijk maken deze factoren duidelijk dat deze organisatie de enige serieuze en realistische kandidaat is. Iedere serieuze gegadigde die van mening is dat hij in aanmerking komt voor deze subsidie of dat de criteria niet objectief, toetsbaar of redelijk zijn, kan uiterlijk binnen 8 weken na publicatiedatum van dit voornemen schriftelijk reageren bij het college van burgemeester en wethouders van Apeldoorn. Dit kan via: <text:a xlink:href="https://www.apeldoorn.nl/werken-en-leren/ondernemen/subsidies-ondernemers/begrotingssubsidie" xlink:type="simple"><text:span text:style-name="nadrukondlijn">Begrotingssubsidie | Gemeente Apeldoorn</text:span></text:a>. Vermeld in de reactie in ieder geval:</text:p>
            <text:list text:style-name="id1-3-2-1-1-9">
              <text:list-item text:style-override="id1-3-2-1-1-9-1">
                <text:number>-</text:number>
                <text:p text:style-name="al">onderwerp: Reactie op voornemen begrotingssubsidie aan Stichting Centrum voor Jeugd en Gezin Apeldoorn (CJG);</text:p>
              </text:list-item>
              <text:list-item text:style-override="id1-3-2-1-1-9-2">
                <text:number>-</text:number>
                <text:p text:style-name="al">zaaknummer: 6199819;</text:p>
              </text:list-item>
              <text:list-item text:style-override="id1-3-2-1-1-9-3">
                <text:number>-</text:number>
                <text:p text:style-name="al">uw mailadres en telefoonnummer;</text:p>
              </text:list-item>
              <text:list-item text:style-override="id1-3-2-1-1-9-4">
                <text:number>-</text:number>
                <text:p text:style-name="al">een bijlage met onderbouwing waarom u van mening bent dat u in aanmerking komt voor deze subsidie en/of dat de criteria uit het voornemen niet objectief, toetsbaar of redelijk zijn;</text:p>
              </text:list-item>
              <text:list-item text:style-override="id1-3-2-1-1-9-5">
                <text:number>-</text:number>
                <text:p text:style-name="al">als de reactie voor iemand anders wordt ingediend, upload dan een machtiging.</text:p>
              </text:list-item>
            </text:list>
            <text:p text:style-name="last-al">Na afloop van de reactietermijn beoordeelt het college of het voornemen wordt doorgezet, aangepast of ingetrokken. Indien nodig wordt het voornemen heroverwogen en wordt gemotiveerd waarom een reactie wel of niet wordt over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54727</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727</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727</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Financiën | Organisatie en beleid</meta:user-defined>
    <meta:user-defined meta:name="OVERHEIDop.Rubriek/DC.type">andere beschikking</meta:user-defined>
    <dc:language>nl</dc:language>
    <meta:user-defined meta:name="OVERHEIDop.locatietype/OVERHEIDop.gebiedsmarkering">Gemeente</meta:user-defined>
    <meta:user-defined meta:name="DC.title">Bekendmaking van het voornemen tot het verlenen van een begrotingssubsidie aan Stichting Centrum voor Jeugd en Gezin Apeldoorn (CJG)</meta:user-defined>
    <meta:user-defined meta:name="DCTERMS.W3CDTF/DCTERMS.available">2026-07-27</meta:user-defined>
    <meta:user-defined meta:name="DCTERMS.W3CDTF/OVERHEIDop.jaargang">2026</meta:user-defined>
    <meta:user-defined meta:name="OVERHEIDop.publicationIssue">354727</meta:user-defined>
    <meta:user-defined meta:name="OVERHEIDop.GmbID/DC.identifier">gmb-2026-354727</meta:user-defined>
    <meta:user-defined meta:name="OVERHEIDop.versieInformatie"/>
  </office:meta>
</office:document-meta>
</file>