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nttrekkingsvergunning van woonruimte voor een tweede woning verleend Saenredamstraat 38-3 1072CH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Besluit: verleend</text:p>
            <text:p text:style-name="common-al">Besluit verzonden op: 21-07-2026</text:p>
            <text:p text:style-name="common-al">Zaakadres: Saenredamstraat 38-3 1072CH Amsterdam</text:p>
            <text:p text:style-name="common-al">Zaaknummer: Z2026-031830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vth.administratie.sdz@amsterdam.nl?Subject=Dossiernummer Z2026-031830" xlink:type="simple">vth.administratie.sdz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1-07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4694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4694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4694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1830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Besluit onttrekkingsvergunning van woonruimte voor een tweede woning verleend Saenredamstraat 38-3 1072CH Amsterdam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4694</meta:user-defined>
    <meta:user-defined meta:name="OVERHEIDop.GmbID/DC.identifier">gmb-2026-354694</meta:user-defined>
    <meta:user-defined meta:name="OVERHEIDop.versieInformatie"/>
  </office:meta>
</office:document-meta>
</file>