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Dorpsweg 14, 9922PH Westerem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uli 2026 heeft de gemeente Eemsdelta een aanvraag ontvangen voor het bouwkundig versterken van een woning op de locatie Dorpsweg 14, 9922PH Westeremd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469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9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9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518</meta:user-defined>
    <meta:user-defined meta:name="DCTERMS.abstract">3 juli 2026 voor het bouwkundig versterken van een woning op de locatie Dorpsweg 14, 9922PH Westeremden.</meta:user-defined>
    <dc:language>nl</dc:language>
    <meta:user-defined meta:name="OVERHEIDop.locatietype/OVERHEIDop.gebiedsmarkering">Vlak</meta:user-defined>
    <meta:user-defined meta:name="DC.title">Kennisgeving ontvangst aanvraag omgevingsvergunning Dorpsweg 14, 9922PH Westeremd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4692</meta:user-defined>
    <meta:user-defined meta:name="OVERHEIDop.GmbID/DC.identifier">gmb-2026-354692</meta:user-defined>
    <meta:user-defined meta:name="OVERHEIDop.versieInformatie"/>
  </office:meta>
</office:document-meta>
</file>