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Oosterstraat 2, 9915PP 't Zand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Eemsdelta een aanvraag ontvangen voor het realiseren van een uitweg op de locatie Oosterstraat 2, 9915PP 't Zandt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468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8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8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799</meta:user-defined>
    <meta:user-defined meta:name="DCTERMS.abstract">17 juli 2026 voor het realiseren van een uitweg op de locatie Oosterstraat 2, 9915PP 't Zandt.</meta:user-defined>
    <dc:language>nl</dc:language>
    <meta:user-defined meta:name="OVERHEIDop.locatietype/OVERHEIDop.gebiedsmarkering">Vlak</meta:user-defined>
    <meta:user-defined meta:name="DC.title">Kennisgeving ontvangst aanvraag omgevingsvergunning Oosterstraat 2, 9915PP 't Zand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4680</meta:user-defined>
    <meta:user-defined meta:name="OVERHEIDop.GmbID/DC.identifier">gmb-2026-354680</meta:user-defined>
    <meta:user-defined meta:name="OVERHEIDop.versieInformatie"/>
  </office:meta>
</office:document-meta>
</file>