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ntN375i6edf2b19-6c4e-438d-919f-237ba3e4f3f5.png" manifest:media-type="image/png"/>
  <manifest:file-entry manifest:full-path="Pictures/Guldenmiddenwegi416e0474-7cf9-4f3f-ac60-3b84090e1fa6.png" manifest:media-type="image/png"/>
  <manifest:file-entry manifest:full-path="Pictures/Nijeveensewegi902aa5e8-152f-4087-a9cf-4bb9bbdc7f2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afsluiten Nieuwe Nijeveenseweg voor landbouw- en bosbouwtrekkers, motorrijtuigen met beperkte snelheid en mobiele machines</text:p>
      <text:section text:name="regeling_id1-3-2" text:style-name="regeling">
        <text:section text:name="aanhef_id1-3-2-1" text:style-name="aanhef">
          <text:section text:name="context_id1-3-2-1-1" text:style-name="context">
            <text:p text:style-name="context.al">Nr: 3665789</text:p>
            <text:p text:style-name="context_bottom"/>
          </text:section>
          <text:p text:style-name="aanhef_wie">Burgemeester en wethouders van Meppel</text:p>
          <text:section text:name="considerans_id1-3-2-1-3" text:style-name="considerans">
            <text:p text:style-name="tussenkopcur">Gelet op: </text:p>
            <text:p text:style-name="tussenkopcur">- De bepalingen van de Wegenverkeerswet, het Reglement Verkeersregels en verkeerstekens 1990 (RVV) en het Besluit Administratieve Bepalingen inzake het Wegverkeer (BABW); </text:p>
            <text:p text:style-name="tussenkopcur">- De bevoegdheid op grond van artikel 18, lid 1 onder d, van de Wegenverkeerswet 1994; </text:p>
            <text:p text:style-name="tussenkopcur">- De doelstellingen zoals beschreven in artikel 2, eerste en tweede lid, van de Wegenverkeerswet 1994; </text:p>
            <text:p text:style-name="tussenkopcur">
            <text:span text:style-name="nadrukvet">Overwegende dat</text:span>
          </text:p>
            <text:p text:style-name="considerans.al">- de Nieuwe Nijeveenseweg gelegen is in de Gemeente Meppel; </text:p>
            <text:p text:style-name="considerans.al">- deze weg gelegen is bij het nieuwbouwproject Nieuwveense Landen; </text:p>
            <text:p text:style-name="considerans.al">- de betreffende weg in het beheer is bij de Gemeente Meppel; </text:p>
            <text:p text:style-name="considerans.al">- de betreffende weg gelegen is binnen de bebouwde kom; </text:p>
            <text:p text:style-name="considerans.al">- voor de ontsluiting van Nieuwveense Landen en Nijeveen een nieuwe rondweg is aangelegd ter vervanging van de Nieuwe Nijeveenseweg; </text:p>
            <text:p text:style-name="considerans.al">- dat, als alle werkzaamheden aan de hoofdwegen zijn afgerond, de Nieuwe Nijeveenseweg een bromfietspad gaat worden; </text:p>
            <text:p text:style-name="considerans.al">- de Nieuwe Nijeveenseweg nu nog open moet blijven voor het gemotoriseerde verkeer omdat de huidige aansluiting van de N371 op de N375 het huidige verkeer van de nieuwe rondweg niet aankan als de Nieuwe Nijeveenseweg wordt afgesloten voor al het gemotoriseerde verkeer. En er hierdoor grote vertragingen en gevaarlijke situaties op deze aansluiting zullen ontstaan; </text:p>
            <text:p text:style-name="considerans.al">- daarom de Nieuwe Nijeveenseweg, totdat er een nieuwe aansluiting is aangelegd van de N371 op de N375, open moet blijven voor het doorgaande autoverkeer om de aansluiting N371 op de N375 te ontlasten; </text:p>
            <text:p text:style-name="considerans.al">- gezien de vele nieuwe woningen langs de Nieuwe Nijeveenseweg het niet wenselijk is dat vrachtverkeer en landbouw- en bosbouwtrekkers, motorrijtuigen met beperkte snelheid en mobiele machines hier langs te blijven rijden. Dit zorgt namelijk voor geluidsoverlast bij de woningen die hier staan; </text:p>
            <text:p text:style-name="considerans.al">- dit vrachtverkeer en landbouw- en bosbouwtrekkers, motorrijtuigen met beperkte snelheid en mobiele machines maar een klein deel van het totale verkeer zijn en deze zeer beperkte invloed hebben op de doorstroming op de aansluiting N371 en N375; </text:p>
            <text:p text:style-name="considerans.al">- er eerder al een gesloten verklaring voor vrachtverkeer is ingevoerd op de Nieuwe Nijeveenseweg;</text:p>
            <text:p text:style-name="considerans.al">- nu blijk dat het landbouwverkeer hier ook zorgen voor steeds meer geluidsoverlast; </text:p>
            <text:p text:style-name="considerans.al">- daarom het gewenst is om nu ook een geslotenverklaring voor landbouw- en bosbouwtrekkers, motorrijtuigen met beperkte snelheid en mobiele machines in te voeren; </text:p>
            <text:p text:style-name="considerans.al">- hierover overleg heeft plaatsgevonden met de politie eenheid Noord Nederland en deze heeft hierover <text:span text:style-name="nadrukvet">positief </text:span>geadviseerd</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tot het instellen van een geslotenverklaring voor landbouw- en bosbouwtrekkers, motorrijtuigen met beperkte snelheid en mobiele machines op de Nieuwe Nijeveensewegen, de Nijeveenseweg en het Drijfwerk door het plaatsen van bord <text:span text:style-name="nadrukvet">C8 </text:span>conform bijgevoegd kaartfragmenten.</text:p>
              </text:list-item>
            </text:list>
            <text:p text:style-name="common-al"/>
            <text:p text:style-name="common-al">
            <text:span text:style-name="nadrukvet">Situatietekening Nieuwe Nijeveenseweg, kant N375:</text:span>
          </text:p>
            <text:p text:style-name="common-al">
            <draw:frame><draw:text-box><text:section text:name="plaatje_id1-3-2-2-1-4-1" text:style-name="plaatje">
              <text:p text:style-name="illustratie_id1-3-2-2-1-4-1-1"><draw:frame draw:style-name="illustratie_id1-3-2-2-1-4-1-1" text:anchor-type="paragraph" svg:width="140mm" svg:height="103.4mm"><draw:image xlink:href="Pictures/KantN375i6edf2b19-6c4e-438d-919f-237ba3e4f3f5.png" xlink:type="simple"/></draw:frame></text:p>
            </text:section></draw:text-box></draw:frame>
          </text:p>
            <text:p text:style-name="common-al">
            <text:span text:style-name="nadrukvet">Situatietekening Nieuwe Nijeveenseweg, kant Guldenmiddenweg:</text:span>
          </text:p>
            <text:p text:style-name="common-al">
            <draw:frame><draw:text-box><text:section text:name="plaatje_id1-3-2-2-1-6-1" text:style-name="plaatje">
              <text:p text:style-name="illustratie_id1-3-2-2-1-6-1-1"><draw:frame draw:style-name="illustratie_id1-3-2-2-1-6-1-1" text:anchor-type="paragraph" svg:width="140mm" svg:height="136.6mm"><draw:image xlink:href="Pictures/Guldenmiddenwegi416e0474-7cf9-4f3f-ac60-3b84090e1fa6.png" xlink:type="simple"/></draw:frame></text:p>
            </text:section></draw:text-box></draw:frame>
          </text:p>
            <text:p text:style-name="common-al">
            <text:span text:style-name="nadrukvet">Situatietekening aansluiting Guldenmiddenweg – Nijeveenseweg</text:span>
          </text:p>
            <text:p text:style-name="last-al">
            <draw:frame><draw:text-box><text:section text:name="plaatje_id1-3-2-2-1-8-1" text:style-name="plaatje">
              <text:p text:style-name="illustratie_id1-3-2-2-1-8-1-1"><draw:frame draw:style-name="illustratie_id1-3-2-2-1-8-1-1" text:anchor-type="paragraph" svg:width="140mm" svg:height="88.9mm"><draw:image xlink:href="Pictures/Nijeveensewegi902aa5e8-152f-4087-a9cf-4bb9bbdc7f2c.pn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Meppel, 16 juli 2026</text:span>
            <text:span text:style-name="datum"/>
          </text:p>
          </text:section>
          <text:section text:name="ondertekening_id1-3-2-3-2">
            <text:p><text:span text:style-name="functie">Burgemeester en wethouders van Meppel</text:span></text:p>
            <text:p><text:span text:style-name="deze">Namens deze,</text:span></text:p>
            <text:p><text:span text:style-name="ondertekening_naam">
            <text:span text:style-name="voornaam">J.A. Trompetter</text:span>
            <text:span text:style-name="achternaam"/>
          </text:span></text:p>
            <text:p><text:span text:style-name="functie">Teammanager Ruimte Initiatief</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vet">Bezwaar maken</text:span>
        </text:p>
          <text:p text:style-name="bezwaarschrift_al">Wilt u bezwaar maken tegen ons besluit? Stuurt u dan binnen 6 weken na de datum van deze brief uw bezwaarschrift naar: </text:p>
          <text:p text:style-name="bezwaarschrift_al">Gemeente Meppel</text:p>
          <text:p text:style-name="bezwaarschrift_al">College van burgemeester en wethouders</text:p>
          <text:p text:style-name="bezwaarschrift_al">Postbus 501 </text:p>
          <text:p text:style-name="bezwaarschrift_al">7940 AM MEPPEL</text:p>
          <text:p text:style-name="bezwaarschrift_al">Let u erop dat u in uw bezwaarschrift in ieder geval de volgende gegevens opneemt. Zo voorkomt u dat uw bezwaar vertraging oploopt:</text:p>
          <text:p text:style-name="bezwaarschrift_al">- uw naam en adres;</text:p>
          <text:p text:style-name="bezwaarschrift_al">- de datum waarop u uw bezwaarschrift indient;</text:p>
          <text:p text:style-name="bezwaarschrift_al">- een korte omschrijving van het besluit waartegen u bezwaar maakt;</text:p>
          <text:p text:style-name="bezwaarschrift_al">- een duidelijke uitleg waarom u het niet eens bent met ons besluit.</text:p>
          <text:p text:style-name="bezwaarschrift_al">Vergeet u niet het bezwaarschrift te ondertekenen?</text:p>
          <text:p text:style-name="bezwaarschrift_al">
          <text:span text:style-name="nadrukvet">Voorlopige voorziening</text:span>
        </text:p>
          <text:p text:style-name="bezwaarschrift_al">U kunt ook een voorlopige voorziening aanvragen als u een bezwaarschrift heeft ingediend. Dat is een voorlopige beslissing om een bepaald besluit uit te stellen of juist door te laten gaan. Een voorlopige voorziening vraagt u aan bij: </text:p>
          <text:p text:style-name="bezwaarschrift_al">Voorzieningenrechter van de Rechtbank Noord-Nederland</text:p>
          <text:p text:style-name="bezwaarschrift_al">Afdeling bestuursrecht</text:p>
          <text:p text:style-name="bezwaarschrift_al">Postbus 150</text:p>
          <text:p text:style-name="bezwaarschrift_al">9700 AD Groningen</text:p>
          <text:p text:style-name="bezwaarschrift_al">Let u erop dat de Rechtbank voor uw verzoek om een voorlopige voorziening kosten in rekening brengt.</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style:style style:family="paragraph" style:name="illustratie_id1-3-2-2-1-8-1-1" style:parent-style-name="Standard">
      <style:paragraph-properties style:line-spacing="0mm" style:text-autospace="none" ofo:line-height="0.001cm"/>
    </style:style>
    <style:style style:family="graphic" style:name="illustratie_id1-3-2-2-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54667</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667</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667</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eppel</meta:user-defined>
    <meta:user-defined meta:name="OVERHEID.Gemeente/OVERHEID.authority">Meppel</meta:user-defined>
    <meta:user-defined meta:name="OVERHEID.Informatietype/DC.type">officiële publicatie</meta:user-defined>
    <meta:user-defined meta:name="OVERHEIDop.Rubriek/DC.type">verkeersbesluit of -mededeling</meta:user-defined>
    <meta:user-defined meta:name="OVERHEID.Gemeente/DCTERMS.publisher">Meppe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eppel - Afsluiten weg voor landbouw- en bosbouwtrekkers, motorrijtuigen met beperkte snelheid en mobiele machines - Nieuwe Nijeveenseweg</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bestuurders van een gelede vrachtwagen</meta:user-defined>
    <meta:user-defined meta:name="OVERHEIDvb.referentienummer">3665789</meta:user-defined>
    <meta:user-defined meta:name="OVERHEIDop.verkeersbordcode">C8</meta:user-defined>
    <dc:language>nl</dc:language>
    <meta:user-defined meta:name="OVERHEIDop.locatietype/OVERHEIDop.gebiedsmarkering">Vlak</meta:user-defined>
    <meta:user-defined meta:name="DC.title">Verkeersbesluit afsluiten Nieuwe Nijeveenseweg voor landbouw- en bosbouwtrekkers, motorrijtuigen met beperkte snelheid en mobiele machines</meta:user-defined>
    <meta:user-defined meta:name="DCTERMS.W3CDTF/DCTERMS.available">2026-07-23</meta:user-defined>
    <meta:user-defined meta:name="DCTERMS.W3CDTF/OVERHEIDop.jaargang">2026</meta:user-defined>
    <meta:user-defined meta:name="OVERHEIDop.publicationIssue">354667</meta:user-defined>
    <meta:user-defined meta:name="OVERHEIDop.GmbID/DC.identifier">gmb-2026-354667</meta:user-defined>
    <meta:user-defined meta:name="OVERHEIDop.versieInformatie"/>
  </office:meta>
</office:document-meta>
</file>