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Hopweg 1, 8315RH Luttelgeest: alcohol vergunning voor de Almhut (Tiroler Hof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juli 2026, is een Alcoholwetvergunning verleend voor deze locatie. Het gaat om alcohol vergunning voor de Almhut (Tiroler Hof)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54666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66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66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oordoostpolder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5-00003231</meta:user-defined>
    <meta:user-defined meta:name="DCTERMS.abstract">Hopweg 1, 8315RH Luttelgeest: 13 juli 2026 alcohol vergunning voor de Almhut (Tiroler Hof).</meta:user-defined>
    <dc:language>nl</dc:language>
    <meta:user-defined meta:name="OVERHEIDop.locatietype/OVERHEIDop.gebiedsmarkering">Punt</meta:user-defined>
    <meta:user-defined meta:name="DC.title">Hopweg 1, 8315RH Luttelgeest: alcohol vergunning voor de Almhut (Tiroler Hof).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4666</meta:user-defined>
    <meta:user-defined meta:name="OVERHEIDop.GmbID/DC.identifier">gmb-2026-354666</meta:user-defined>
    <meta:user-defined meta:name="OVERHEIDop.versieInformatie"/>
  </office:meta>
</office:document-meta>
</file>