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verbouwing/renovatie pand. De Klomp 125, 7511 DH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Centrum</text:p>
            <text:p text:style-name="common-al">Op 20 juli 2026 hebben wij een melding ontvangen voor melding brandveilig gebruik t.b.v. verbouwing/renovatie pand op de locatie De Klomp 125, 7511 DH Enschede. De melding is geregistreerd onder zaaknummer 0153Z2607-0550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546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550</meta:user-defined>
    <dc:language>nl</dc:language>
    <meta:user-defined meta:name="OVERHEIDop.locatietype/OVERHEIDop.gebiedsmarkering">Punt</meta:user-defined>
    <meta:user-defined meta:name="DC.title">Kennisgeving ontvangst melding brandveilig gebruik t.b.v. verbouwing/renovatie pand. De Klomp 125, 7511 DH Ensche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627</meta:user-defined>
    <meta:user-defined meta:name="OVERHEIDop.GmbID/DC.identifier">gmb-2026-354627</meta:user-defined>
    <meta:user-defined meta:name="OVERHEIDop.versieInformatie"/>
  </office:meta>
</office:document-meta>
</file>