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Vergunning voorwerpen op- of aan de weg t.h.v van Houtstraat 4 Duiven </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aanvraag ontvangen voor een vergunning voorwerpen op- of aan de weg, voor het plaatsen van opslagcontainers, glasbokken afvalcontainer in de periode 31-08- 2026 t/m 02-10 2026 op de locatie ter hoogte van de van Houtstraat 4 Duiven.  De aanvraag is geregistreerd onder zaaknummer Z2026-00001363. De aanvraag betreft:</text:p>
            <text:list text:style-name="id1-3-2-1-1-2">
              <text:list-item text:style-override="id1-3-2-1-1-2-1">
                <text:number>•</text:number>
                <text:p text:style-name="al">Vergunning voorwerpen op of aan de we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5444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4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4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363</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Vergunning voorwerpen op- of aan de weg t.h.v van Houtstraat 4 Duiven</meta:user-defined>
    <meta:user-defined meta:name="DCTERMS.W3CDTF/DCTERMS.available">2026-07-23</meta:user-defined>
    <meta:user-defined meta:name="DCTERMS.W3CDTF/OVERHEIDop.jaargang">2026</meta:user-defined>
    <meta:user-defined meta:name="OVERHEIDop.publicationIssue">354445</meta:user-defined>
    <meta:user-defined meta:name="OVERHEIDop.GmbID/DC.identifier">gmb-2026-354445</meta:user-defined>
    <meta:user-defined meta:name="OVERHEIDop.versieInformatie"/>
  </office:meta>
</office:document-meta>
</file>