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Burg. J.G. Legroweg (Machlaan- en Groningerstraat); het plaatsen van 4 botsvriendelijke masten t.b.v. ANPR-camerasyste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Burg. J.G. Legroweg (Machlaan- en Groningerstraat)</text:p>
            <text:p text:style-name="common-al">
            <text:span text:style-name="nadrukvet">
              <text:span text:style-name="nadrukvet">Omschrijving : </text:span>
            </text:span>het plaatsen van 4 botsvriendelijke masten t.b.v. ANPR-camerasystem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
              <text:span text:style-name="nadrukvet">Ontvangen : </text:span>
            </text:span>13 juli 2026</text:p>
            <text:p text:style-name="common-al">
            <text:span text:style-name="nadrukvet">Kenmerk :</text:span> TYN-2026116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5444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44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165</meta:user-defined>
    <meta:user-defined meta:name="DCTERMS.abstract">Betreft: Aanvraag op locatie Burg. J.G. Legroweg (Machlaan- en Groningerstraat)</meta:user-defined>
    <dc:language>nl</dc:language>
    <meta:user-defined meta:name="OVERHEIDop.locatietype/OVERHEIDop.gebiedsmarkering">Punt</meta:user-defined>
    <meta:user-defined meta:name="DC.title">Aanvraag omgevingsvergunning Burg. J.G. Legroweg (Machlaan- en Groningerstraat); het plaatsen van 4 botsvriendelijke masten t.b.v. ANPR-camerasystem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440</meta:user-defined>
    <meta:user-defined meta:name="OVERHEIDop.GmbID/DC.identifier">gmb-2026-354440</meta:user-defined>
    <meta:user-defined meta:name="OVERHEIDop.versieInformatie"/>
  </office:meta>
</office:document-meta>
</file>