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oorbraak draagmuur, Morsweg 154A 2332ER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8147</text:p>
            <text:p text:style-name="common-al">
            <text:span text:style-name="nadrukvet">Ingekomen:</text:span> 20-07-2026</text:p>
            <text:p text:style-name="common-al">
            <text:span text:style-name="nadrukvet">Locatie:</text:span> Morsweg 154A 2332ER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8147" xlink:type="simple">publicatiesomgevingsvergunningen@leiden.nl</text:a> de volgende gegevens:</text:p>
            <text:p text:style-name="common-al">-het kenmerk van de aanvraag: Z/26/401814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442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4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4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8147</meta:user-defined>
    <meta:user-defined meta:name="DCTERMS.abstract">doorbraak draagmu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doorbraak draagmuur, Morsweg 154A 2332ER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621_Samenvatting 000|exb-2026-26481</meta:user-defined>
    <meta:user-defined meta:name="OVERHEIDop.publicationIssue">354424</meta:user-defined>
    <meta:user-defined meta:name="OVERHEIDop.GmbID/DC.identifier">gmb-2026-354424</meta:user-defined>
    <meta:user-defined meta:name="OVERHEIDop.versieInformatie"/>
  </office:meta>
</office:document-meta>
</file>