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2-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2-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2-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2-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2-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6">
      <text:list-level-style-bullet text:bullet-char="•" text:level="1">
        <style:list-level-properties text:min-label-width="10mm"/>
      </text:list-level-style-bullet>
    </text:list-style>
    <text:list-style style:name="id1-3-2-2-3-2-6-1">
      <text:list-level-style-bullet text:bullet-char="•" text:level="1">
        <style:list-level-properties text:min-label-width="10mm"/>
      </text:list-level-style-bullet>
    </text:list-style>
    <text:list-style style:name="id1-3-2-2-3-2-6-2">
      <text:list-level-style-bullet text:bullet-char="•" text:level="1">
        <style:list-level-properties text:min-label-width="10mm"/>
      </text:list-level-style-bullet>
    </text:list-style>
    <text:list-style style:name="id1-3-2-2-3-2-9">
      <text:list-level-style-bullet text:bullet-char="•" text:level="1">
        <style:list-level-properties text:min-label-width="10mm"/>
      </text:list-level-style-bullet>
    </text:list-style>
    <text:list-style style:name="id1-3-2-2-3-2-9-1">
      <text:list-level-style-bullet text:bullet-char="•" text:level="1">
        <style:list-level-properties text:min-label-width="10mm"/>
      </text:list-level-style-bullet>
    </text:list-style>
    <text:list-style style:name="id1-3-2-2-3-2-9-2">
      <text:list-level-style-bullet text:bullet-char="•" text:level="1">
        <style:list-level-properties text:min-label-width="10mm"/>
      </text:list-level-style-bullet>
    </text:list-style>
    <text:list-style style:name="id1-3-2-2-3-2-9-3">
      <text:list-level-style-bullet text:bullet-char="•" text:level="1">
        <style:list-level-properties text:min-label-width="10mm"/>
      </text:list-level-style-bullet>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Nadere regels ter uitvoering van de Huisvestingsverordening West Betuwe 2026</text:p>
      <text:section text:name="regeling_id1-3-2" text:style-name="regeling">
        <text:section text:name="aanhef_id1-3-2-1" text:style-name="aanhef">
          <text:section text:name="preambule_id1-3-2-1-1" text:style-name="preambule">
            <text:p text:style-name="al">Het College van burgemeester en wethouders van de gemeente West Betuwe; </text:p>
            <text:list text:style-name="id1-3-2-1-1-2">
              <text:list-item text:style-override="id1-3-2-1-1-2-1">
                <text:number>•</text:number>
                <text:p text:style-name="al">Gelet op artikel 4, derde en vierde lid, en artikel 10 van de Huisvestingsverordening West Betuwe 2026; </text:p>
              </text:list-item>
              <text:list-item text:style-override="id1-3-2-1-1-2-2">
                <text:number>•</text:number>
                <text:p text:style-name="al">Gelet op titel 4.3 van de Algemene wet bestuursrecht; </text:p>
              </text:list-item>
            </text:list>
            <text:p text:style-name="al">BESLUIT:</text:p>
            <text:p text:style-name="al">Vast te stellen de volgende: </text:p>
            <text:p text:style-name="al"/>
            <text:p text:style-name="al">
            <text:span text:style-name="nadrukvet">Nadere regels ter uitvoering van de Huisvestingsverordening West Betuwe 2026.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1</text:span> Begripsbepalingen </text:p>
              <text:p text:style-name="al">In deze nadere regels wordt verstaan onder:</text:p>
              <text:list text:style-name="id1-3-2-2-1-2-3">
                <text:list-item text:style-override="id1-3-2-2-1-2-3-1">
                  <text:number>•</text:number>
                  <text:p text:style-name="al">
                  <text:span text:style-name="nadrukvet">Verordening</text:span>: de Huisvestingsverordening West Betuwe 2026. </text:p>
                </text:list-item>
                <text:list-item text:style-override="id1-3-2-2-1-2-3-2">
                  <text:number>•</text:number>
                  <text:p text:style-name="al">
                  <text:span text:style-name="nadrukvet">College</text:span>: het college van burgemeester en wethouders van de gemeente West Betuwe. </text:p>
                </text:list-item>
                <text:list-item text:style-override="id1-3-2-2-1-2-3-3">
                  <text:number>•</text:number>
                  <text:p text:style-name="al">
                  <text:span text:style-name="nadrukvet">Zaaksysteem</text:span>: het door de gemeente West Betuwe beheerde digitale systeem waarin aanvragen, besluiten en overige administratieve handelingen met betrekking tot huisvestingsvergunningen worden geregistreerd. </text:p>
                </text:list-item>
                <text:list-item text:style-override="id1-3-2-2-1-2-3-4">
                  <text:number>•</text:number>
                  <text:p text:style-name="al">
                  <text:span text:style-name="nadrukvet">Structureel dienstverband</text:span>: een arbeidsovereenkomst als bedoeld in artikel 7:610 van het Burgerlijk Wetboek waarbij een vooraf vastgesteld en gegarandeerd aantal arbeidsuren per week is overeengekomen. </text:p>
                </text:list-item>
                <text:list-item text:style-override="id1-3-2-2-1-2-3-5">
                  <text:number>•</text:number>
                  <text:p text:style-name="al">
                  <text:span text:style-name="nadrukvet">Kern</text:span>: een woonkern binnen de gemeente West Betuwe zoals aangewezen in artikel 2 van de Verordening. </text:p>
                </text:list-item>
                <text:list-item text:style-override="id1-3-2-2-1-2-3-6">
                  <text:number>•</text:number>
                  <text:p text:style-name="al">
                  <text:span text:style-name="nadrukvet">Cluster</text:span>: een geografische samenvoeging van kernen in de gemeente West Betuwe zoals omschreven in artikel 2 van de Verordening. </text:p>
                </text:list-item>
                <text:list-item text:style-override="id1-3-2-2-1-2-3-7">
                  <text:number>•</text:number>
                  <text:p text:style-name="al">
                  <text:span text:style-name="nadrukvet">Bruto huishoudinkomen</text:span>: het gezamenlijk toetsingsinkomen van de leden van het huishouden zoals vastgesteld door de Belastingdienst. </text:p>
                </text:list-item>
                <text:list-item text:style-override="id1-3-2-2-1-2-3-8">
                  <text:number>•</text:number>
                  <text:p text:style-name="al">
                  <text:span text:style-name="nadrukvet">Uitvoerende en operationele functies (vitale beroepen)</text:span>: functies binnen de door de raad aangewezen vitale sectoren (zorg, brandweer, politie, onderwijs en kinderopvang) waarbij de kerntaak van de medewerker direct is gericht op de feitelijke, persoons- of locatie gebonden levering van de primaire publieke dienst. De functie vereist de structurele, fysieke aanwezigheid van de medewerker op de standplaats in de kern of het cluster (thuiswerkfuncties uitgesloten) en omvat als hoofddoelstelling direct fysiek contact met de patiënt, leerling, burger of het kind. </text:p>
                </text:list-item>
                <text:list-item text:style-override="id1-3-2-2-1-2-3-9">
                  <text:number>•</text:number>
                  <text:p text:style-name="al">
                  <text:span text:style-name="nadrukvet">Beleidsmatige, administratieve en ondersteunende functies (vitale beroepen - uitgesloten)</text:span>: functies die niet zijn gericht op de directe, fysieke uitvoering van de vitale publiekstaak aan de burger, maar op het ontwerpen, evalueren, beheren, aansturen of administratief faciliteren van de organisatie. Deze taken zijn strategisch, tactisch of ondersteunend van aard en kennen geen structureel, operationeel cliënten- of burgercontact als primaire taakstelling. </text:p>
                </text:list-item>
              </text:list>
            </text:section>
            <text:p text:style-name="hoofdstuk_bottom"/>
          </text:section>
          <text:section text:name="hoofdstuk_id1-3-2-2-2" text:style-name="hoofdstuk">
            <text:p text:style-name="hoofdstuk_kop"><text:span text:style-name="label">Hoofdstuk</text:span> <text:span text:style-name="nr">2</text:span> Reikwijdte vergunningplicht en quotumbeheer </text:p>
            <text:section text:name="artikel_id1-3-2-2-2-2" text:style-name="artikel">
              <text:p text:style-name="artikel_kop_titel"><text:span text:style-name="artikel_kop_label">Artikel</text:span> <text:span text:style-name="artikel_kop_nr">2.1</text:span> Bevestiging en afbakening van de vergunningplicht</text:p>
              <text:list text:style-name="id1-3-2-2-2-2-2">
                <text:list-item text:style-override="id1-3-2-2-2-2-2">
                  <text:number>1.</text:number>
                  <text:p text:style-name="al">De vergunningplicht is uitsluitend van toepassing op nieuwbouwkoopwoningen met een koopprijs tot ten hoogste de op grond van de Verordening geldende koopprijsgrens van 420.000,- euro (prijspeil 2026), gelegen in de door de gemeenteraad in artikel 2 van de Verordening limitatief aangewezen kernen en clusters, waarvan: </text:p>
                  <text:list text:style-name="id1-3-2-2-2-2-2-3">
                    <text:list-item text:style-override="id1-3-2-2-2-2-2-3-1">
                      <text:number>o</text:number>
                      <text:p text:style-name="al">de aanvraag om omgevingsvergunning is ingediend na 1 september 2026; of </text:p>
                    </text:list-item>
                    <text:list-item text:style-override="id1-3-2-2-2-2-2-3-2">
                      <text:number>o</text:number>
                      <text:p text:style-name="al">de gronduitgifte heeft plaatsgevonden na 1 september 2026; of </text:p>
                    </text:list-item>
                    <text:list-item text:style-override="id1-3-2-2-2-2-2-3-3">
                      <text:number>o</text:number>
                      <text:p text:style-name="al">de anterieure overeenkomst is gesloten na 1 september 2026. </text:p>
                    </text:list-item>
                  </text:list>
                </text:list-item>
                <text:list-item text:style-override="id1-3-2-2-2-2-3">
                  <text:number>2.</text:number>
                  <text:p text:style-name="al">In overeenstemming met artikel 2 van de Verordening is de vergunningplicht niet van toepassing op woningen gelegen binnen de niet-aangewezen kernen Geldermalsen, Beesd en Meteren. </text:p>
                </text:list-item>
                <text:list-item text:style-override="id1-3-2-2-2-2-4">
                  <text:number>3.</text:number>
                  <text:p text:style-name="al">In overeenstemming met artikel 3, tweede lid, onder f van de Verordening is de vergunningplicht niet van toepassing op woningen die specifiek zijn geprogrammeerd voor de doelgroep ouderen, zijn uitgevoerd als nul-tredenwoning en planologisch en bouwkundig onlosmakelijk zijn ingericht voor mantelzorgondersteuning c.q. gekoppeld zijn aan een zorgcontract. </text:p>
                </text:list-item>
                <text:list-item text:style-override="id1-3-2-2-2-2-5">
                  <text:number>4.</text:number>
                  <text:p text:style-name="al">De vaststelling welke specifieke woningbouwprojecten onder de uitsluiting van het derde lid vallen, geschiedt objectief op basis van de vigerende ambtelijke monitorlijst van de gemeente West Betuwe. Een project is uitgesloten indien via brondocumenten wordt aangetoond dat: </text:p>
                  <text:list text:style-name="id1-3-2-2-2-2-5-3">
                    <text:list-item text:style-override="id1-3-2-2-2-2-5-3-1">
                      <text:number>o</text:number>
                      <text:p text:style-name="al">de bijbehorende anterieure overeenkomst respectievelijk de omgevingsvergunning voor de activiteit bouwen is ondertekend of verleend vóór 1 september 2026; óf </text:p>
                    </text:list-item>
                    <text:list-item text:style-override="id1-3-2-2-2-2-5-3-2">
                      <text:number>o</text:number>
                      <text:p text:style-name="al">het project in de vigerende gemeentelijke woningbouwmonitor expliciet en uitsluitend is gecategoriseerd onder het marktsegment 'Ouderen nultreden – mantelzorg'. </text:p>
                    </text:list-item>
                  </text:list>
                </text:list-item>
              </text:list>
            </text:section>
            <text:section text:name="artikel_id1-3-2-2-2-3" text:style-name="artikel">
              <text:p text:style-name="artikel_kop_titel"><text:span text:style-name="artikel_kop_label">Artikel</text:span> <text:span text:style-name="artikel_kop_nr">2.2</text:span> Quotumbeheer </text:p>
              <text:list text:style-name="id1-3-2-2-2-3-2">
                <text:list-item text:style-override="id1-3-2-2-2-3-2">
                  <text:number>1.</text:number>
                  <text:p text:style-name="al">Het aandeel woningen dat binnen een bouwproject of cluster met voorrang wordt toegewezen op grond van maatschappelijke of economische binding bedraagt maximaal 50 procent van het aantal vergunningsplichtige woningen, conform artikel 10, tweede lid, van de Verordening. </text:p>
                </text:list-item>
                <text:list-item text:style-override="id1-3-2-2-2-3-3">
                  <text:number>2.</text:number>
                  <text:p text:style-name="al">Voor geografisch geclusterde kernen wordt dit percentage berekend op het niveau van het desbetreffende cluster, overeenkomstig artikel 10, derde lid, van de Verordening. </text:p>
                </text:list-item>
                <text:list-item text:style-override="id1-3-2-2-2-3-4">
                  <text:number>3.</text:number>
                  <text:p text:style-name="al">Zodra het maximale percentage van 50 procent is bereikt, worden resterende woningen binnen het project uitsluitend toegewezen aan reguliere aanvragers. </text:p>
                </text:list-item>
                <text:list-item text:style-override="id1-3-2-2-2-3-5">
                  <text:number>4.</text:number>
                  <text:p text:style-name="al">Het college houdt in het zaaksysteem een actuele registratie bij van verleende vergunningen ten behoeve van de monitoring van het quotum. </text:p>
                </text:list-item>
                <text:list-item text:style-override="id1-3-2-2-2-3-6">
                  <text:number>5.</text:number>
                  <text:p text:style-name="al">Het college selecteert door middel van een objectieve loting welke vergunningsplichtige woningen binnen een bouwproject of cluster met voorrang worden toegewezen op grond van maatschappelijke of economische binding.</text:p>
                </text:list-item>
              </text:list>
            </text:section>
            <text:p text:style-name="hoofdstuk_bottom"/>
          </text:section>
          <text:section text:name="hoofdstuk_id1-3-2-2-3" text:style-name="hoofdstuk">
            <text:p text:style-name="hoofdstuk_kop"><text:span text:style-name="label">Hoofdstuk</text:span> <text:span text:style-name="nr">3</text:span> Toewijzingscriteria en rangorde </text:p>
            <text:section text:name="artikel_id1-3-2-2-3-2" text:style-name="artikel">
              <text:p text:style-name="artikel_kop_titel"><text:span text:style-name="artikel_kop_label">Artikel</text:span> <text:span text:style-name="artikel_kop_nr">3.1</text:span> Rangorde van aanvragers </text:p>
              <text:p text:style-name="al">Voor zover het in artikel 2.2 bedoelde quotum nog niet is bereikt, worden geschikte aanvragers achtereenvolgens ingedeeld en beoordeeld volgens de navolgende rangorde: </text:p>
              <text:p text:style-name="al"/>
              <text:p text:style-name="al">Bak 1 – Maatschappelijke binding </text:p>
              <text:p text:style-name="al">In overeenstemming met artikel 1 en artikel 10 van de Verordening is van maatschappelijke binding sprake indien de aanvrager voldoet aan één van de volgende criteria: </text:p>
              <text:list text:style-name="id1-3-2-2-3-2-6">
                <text:list-item text:style-override="id1-3-2-2-3-2-6-1">
                  <text:number>•</text:number>
                  <text:p text:style-name="al">
                  <text:span text:style-name="nadrukvet">Ingezetenencriterium</text:span>: De aanvrager is op de datum van aanvraag gedurende ten minste zes aaneengesloten jaren ingezetene van de betreffende kern of het betreffende cluster, óf is gedurende de tien jaren voorafgaand aan de aanvraag gedurende ten minste zes aaneengesloten jaren ingezetene geweest van de betreffende kern of het betreffende cluster. <text:span text:style-name="nadrukcur">(Bewijsmiddel: een historisch uittreksel uit de Basisregistratie Personen - BRP)</text:span>. </text:p>
                </text:list-item>
                <text:list-item text:style-override="id1-3-2-2-3-2-6-2">
                  <text:number>•</text:number>
                  <text:p text:style-name="al">
                  <text:span text:style-name="nadrukvet">Eerstegraads familierelatie</text:span>: De aanvrager is in het verleden zelf ten minste zes jaar onafgebroken ingezetene geweest van de desbetreffende kern én heeft een eerstegraads bloed- of aanverwant (beperkt tot: biologische ouders, adoptieouders, stiefouders, echtgenoot/geregistreerd partner, biologische of geadopteerde kinderen) die op het moment van de aanvraag al langer dan twee jaar onafgebroken ingezetene is van die specifieke kern. (Bewijsmiddelen: BRP-uittreksel van het familielid en een officieel document waaruit de verwantschap blijkt). </text:p>
                </text:list-item>
              </text:list>
              <text:p text:style-name="al">Bak 2 – Economische binding met een vitaal beroep </text:p>
              <text:p text:style-name="al">In overeenstemming met artikel 10, vijfde lid van de Verordening is van deze binding sprake als de aanvrager werkzaam is in een vitaal beroep binnen de betreffende kern of het betreffende cluster. </text:p>
              <text:list text:style-name="id1-3-2-2-3-2-9">
                <text:list-item text:style-override="id1-3-2-2-3-2-9-1">
                  <text:number>•</text:number>
                  <text:p text:style-name="al">Als vitale sectoren worden uitsluitend aangemerkt: gezondheidszorg, brandweerzorg, politie, primair/voortgezet/middelbaar beroepsonderwijs en kinderopvang. </text:p>
                </text:list-item>
                <text:list-item text:style-override="id1-3-2-2-3-2-9-2">
                  <text:number>•</text:number>
                  <text:p text:style-name="al">Voor deze voorrangscategorie komen uitsluitend uitvoerende en operationele functies zoals gedefinieerd in artikel 1.1 in aanmerking. Beleidsmatige, administratieve, management-, staf- en overige ondersteunende functies zijn uitdrukkelijk uitgesloten. </text:p>
                </text:list-item>
                <text:list-item text:style-override="id1-3-2-2-3-2-9-3">
                  <text:number>•</text:number>
                  <text:p text:style-name="al">(Bewijsmiddelen: een werkgeversverklaring van maximaal drie maanden oud met vermelding van de feitelijke standplaats binnen de kern of het cluster, en bewijs van een structureel dienstverband van minimaal 18 contracturen per week. Arbeidsovereenkomsten zonder vooraf gegarandeerde arbeidsomvang, zoals nuluren-, oproep- of min-max-contracten, worden afgewezen). </text:p>
                </text:list-item>
              </text:list>
              <text:p text:style-name="al">Bak 3 – Reguliere economische binding </text:p>
              <text:p text:style-name="al">Van reguliere economische binding is sprake indien de aanvrager beschikt over een structureel dienstverband van ten minste 18 uur per week en werkzaam is bij een onderneming of instelling die feitelijk gevestigd is binnen de betreffende kern of het betreffende cluster. (Bewijsmiddelen: een werkgeversverklaring en de drie meest recente loonstroken). </text:p>
              <text:p text:style-name="al"/>
              <text:p text:style-name="al">Bak 4 – Reguliere aanvragers </text:p>
              <text:p text:style-name="al">Tot deze categorie behoren alle meerderjarige aanvragers die niet voldoen aan de bindingseisen van Bak 1, Bak 2 of Bak 3. Toewijzing aan deze categorie vindt plaats nadat het quotum van 50 procent is bereikt, óf indien de woning overeenkomstig artikel 6 van de Verordening gedurende ten minste dertien weken zonder succesvol resultaat aan de voorrangscategorieën is aangeboden. </text:p>
            </text:section>
            <text:section text:name="artikel_id1-3-2-2-3-3" text:style-name="artikel">
              <text:p text:style-name="artikel_kop_titel"><text:span text:style-name="artikel_kop_label">Artikel</text:span> <text:span text:style-name="artikel_kop_nr">3.2</text:span> Toewijzing bij gelijke rangorde </text:p>
              <text:list text:style-name="id1-3-2-2-3-3-2">
                <text:list-item text:style-override="id1-3-2-2-3-3-2">
                  <text:number>1.</text:number>
                  <text:p text:style-name="al">Indien binnen dezelfde rangordecategorie (Bak 1, Bak 2 of Bak 3) meerdere geschikte aanvragers aanwezig zijn voor een specifieke beschikbare woning, vindt de selectie van de 'meest geschikte aanvrager' als bedoeld in artikel 4, tweede lid onder c van de Verordening plaats door middel van een geautomatiseerde aselecte loting. </text:p>
                </text:list-item>
                <text:list-item text:style-override="id1-3-2-2-3-3-3">
                  <text:number>2.</text:number>
                  <text:p text:style-name="al">De loting wordt onafhankelijk uitgevoerd via het gemeentelijke zaaksysteem. </text:p>
                </text:list-item>
                <text:list-item text:style-override="id1-3-2-2-3-3-4">
                  <text:number>3.</text:number>
                  <text:p text:style-name="al">Selectie op basis van persoonlijke, sociale, kwalitatieve of overige subjectieve kenmerken is niet toegestaan. De exacte duur van het ingezetenschap boven de minimale vereiste termijn van zes jaren vormt geen aanvullend rangordecriterium. </text:p>
                </text:list-item>
                <text:list-item text:style-override="id1-3-2-2-3-3-5">
                  <text:number>4.</text:number>
                  <text:p text:style-name="al">Van iedere uitgevoerde loting wordt ten behoeve van de transparantie een digitaal controleerbaar proces-verbaal opgesteld. </text:p>
                </text:list-item>
              </text:list>
            </text:section>
            <text:section text:name="artikel_id1-3-2-2-3-4" text:style-name="artikel">
              <text:p text:style-name="artikel_kop_titel"><text:span text:style-name="artikel_kop_label">Artikel</text:span> <text:span text:style-name="artikel_kop_nr">3.3</text:span> Voorkeursinschrijving</text:p>
              <text:list text:style-name="id1-3-2-2-3-4-2">
                <text:list-item text:style-override="id1-3-2-2-3-4-2">
                  <text:number>1.</text:number>
                  <text:p text:style-name="al">Een huishouden kan zich binnen een bouwproject of cluster voor maximaal drie vergunningplichtige woningen inschrijven.</text:p>
                </text:list-item>
                <text:list-item text:style-override="id1-3-2-2-3-4-3">
                  <text:number>2.</text:number>
                  <text:p text:style-name="al">Bij de inschrijving geeft het huishouden de volgorde van voorkeur van de gekozen woningen aan.</text:p>
                </text:list-item>
                <text:list-item text:style-override="id1-3-2-2-3-4-4">
                  <text:number>3.</text:number>
                  <text:p text:style-name="al">Per huishouden wordt binnen hetzelfde bouwproject of cluster maximaal één huisvestingsvergunning verleend.</text:p>
                </text:list-item>
                <text:list-item text:style-override="id1-3-2-2-3-4-5">
                  <text:number>4.</text:number>
                  <text:p text:style-name="al">Zodra aan een huishouden een huisvestingsvergunning is verleend, vervallen de overige inschrijvingen van rechtswege.</text:p>
                </text:list-item>
              </text:list>
            </text:section>
            <text:section text:name="artikel_id1-3-2-2-3-5" text:style-name="artikel">
              <text:p text:style-name="artikel_kop_titel"><text:span text:style-name="artikel_kop_label">Artikel</text:span> <text:span text:style-name="artikel_kop_nr">3.4</text:span> Voorlopige selectie</text:p>
              <text:list text:style-name="id1-3-2-2-3-5-2">
                <text:list-item text:style-override="id1-3-2-2-3-5-2">
                  <text:number>1.</text:number>
                  <text:p text:style-name="al">De uitkomst van de objectieve loting leidt uitsluitend tot een voorlopige selectie van de aanvrager.</text:p>
                </text:list-item>
                <text:list-item text:style-override="id1-3-2-2-3-5-3">
                  <text:number>2.</text:number>
                  <text:p text:style-name="al">Aan de voorlopige selectie kunnen geen rechten worden ontleend.</text:p>
                </text:list-item>
                <text:list-item text:style-override="id1-3-2-2-3-5-4">
                  <text:number>3.</text:number>
                  <text:p text:style-name="al">Een aanspraak op een huisvestingsvergunning ontstaat eerst nadat het college heeft vastgesteld dat aan de voorwaarden van de Verordening en deze nadere regels is voldaan en het formele besluit tot vergunningverlening heeft genomen.</text:p>
                </text:list-item>
              </text:list>
            </text:section>
            <text:section text:name="artikel_id1-3-2-2-3-6" text:style-name="artikel">
              <text:p text:style-name="artikel_kop_titel"><text:span text:style-name="artikel_kop_label">Artikel</text:span> <text:span text:style-name="artikel_kop_nr">3.5</text:span> Inkomensgrenzen en renteclausule</text:p>
              <text:list text:style-name="id1-3-2-2-3-6-2">
                <text:list-item text:style-override="id1-3-2-2-3-6-2">
                  <text:number>1.</text:number>
                  <text:p text:style-name="al">In overeenstemming met artikel 4, eerste lid onder b van de Verordening geldt voor de vergunningverlening een maximaal bruto huishoudinkomen van 70.149 euro voor eenpersoonshuishoudens en 93.531 euro voor meerpersoonshuishoudens (prijspeil 1 januari 2026, onderhevig aan de indexatie ex artikel 5 van de Verordening). Het inkomen wordt aangetoond via de meest recente definitieve inkomensverklaring van de Belastingdienst. </text:p>
                </text:list-item>
                <text:list-item text:style-override="id1-3-2-2-3-6-3">
                  <text:number>2.</text:number>
                  <text:p text:style-name="al">Ter uitvoering van de afwijkingsbevoegdheid in artikel 4, vierde lid van de Verordening kan het college besluiten de inkomensgrenzen per nieuwbouwproject projectmatig te verhogen als de gemiddelde hypotheekrente voor NHG-hypotheken met een rentevaste periode van tien jaar gedurende een volledig kalenderkwartaal hoger is dan 4,0 procent. </text:p>
                </text:list-item>
                <text:list-item text:style-override="id1-3-2-2-3-6-4">
                  <text:number>3.</text:number>
                  <text:p text:style-name="al">Een besluit tot verhoging als bedoeld in het tweede lid wordt uitsluitend genomen op basis van een onafhankelijke financierings- en leencapaciteitsanalyse van een ter zake deskundige en onafhankelijke externe partij. Het college motiveert een dergelijk besluit per project afzonderlijk. </text:p>
                </text:list-item>
              </text:list>
            </text:section>
            <text:p text:style-name="hoofdstuk_bottom"/>
          </text:section>
          <text:section text:name="hoofdstuk_id1-3-2-2-4" text:style-name="hoofdstuk">
            <text:p text:style-name="hoofdstuk_kop"><text:span text:style-name="label">Hoofdstuk</text:span> <text:span text:style-name="nr">4</text:span> Gegevensverwerking en privacy </text:p>
            <text:section text:name="artikel_id1-3-2-2-4-2" text:style-name="artikel">
              <text:p text:style-name="artikel_kop_titel"><text:span text:style-name="artikel_kop_label">Artikel</text:span> <text:span text:style-name="artikel_kop_nr">4.1</text:span> Verwerking van persoonsgegevens </text:p>
              <text:list text:style-name="id1-3-2-2-4-2-2">
                <text:list-item text:style-override="id1-3-2-2-4-2-2">
                  <text:number>1.</text:number>
                  <text:p text:style-name="al">Persoonsgegevens van aanvragers worden uitsluitend verwerkt voor zover dit noodzakelijk is voor de wettelijke beoordeling van de aanvraag om een huisvestingsvergunning. </text:p>
                </text:list-item>
                <text:list-item text:style-override="id1-3-2-2-4-2-3">
                  <text:number>2.</text:number>
                  <text:p text:style-name="al">De inhoudelijke beoordeling van aanvragen en bewijsstukken vindt uitsluitend plaats door daartoe aangewezen ambtenaren van het team Ruimtelijke ontwikkeling en Wonen van de gemeente. </text:p>
                </text:list-item>
                <text:list-item text:style-override="id1-3-2-2-4-2-4">
                  <text:number>3.</text:number>
                  <text:p text:style-name="al">Aanvragers verstrekken hun privacygevoelige bewijsstukken rechtstreeks aan de gemeente via een door de gemeente beschikbaar gestelde, beveiligde digitale omgeving. </text:p>
                </text:list-item>
                <text:list-item text:style-override="id1-3-2-2-4-2-5">
                  <text:number>4.</text:number>
                  <text:p text:style-name="al">Projectontwikkelaars, bouwondernemingen, makelaars en overige private partijen hebben geen inzage in de privacygevoelige documenten en spelen geen zelfstandige rol bij de inhoudelijke beoordeling van de bewijsstukken. </text:p>
                </text:list-item>
                <text:list-item text:style-override="id1-3-2-2-4-2-6">
                  <text:number>5.</text:number>
                  <text:p text:style-name="al">De verwerking geschiedt volledig in overeenstemming met de Algemene verordening gegevensbescherming (AVG), de Uitvoeringswet AVG en de Archiefwet 1995. Voor zover identificatie digitaal plaatsvindt, wordt gebruikgemaakt van een door de overheid erkend authenticatiemiddel (zoals DigiD). </text:p>
                </text:list-item>
              </text:list>
            </text:section>
            <text:p text:style-name="hoofdstuk_bottom"/>
          </text:section>
          <text:section text:name="hoofdstuk_id1-3-2-2-5" text:style-name="hoofdstuk">
            <text:p text:style-name="hoofdstuk_kop"><text:span text:style-name="label">Hoofdstuk</text:span> <text:span text:style-name="nr">5</text:span> Hardheidsclausule en slotbepalingen </text:p>
            <text:section text:name="artikel_id1-3-2-2-5-2" text:style-name="artikel">
              <text:p text:style-name="artikel_kop_titel"><text:span text:style-name="artikel_kop_label">Artikel</text:span> <text:span text:style-name="artikel_kop_nr">5.1</text:span> Hardheidsclausule </text:p>
              <text:p text:style-name="al">Het college kan in bijzondere gevallen gemotiveerd afwijken van de bepalingen in deze nadere regels indien strikte toepassing, gelet op het doel van deze regeling, leidt tot een onbillijkheid van overwegende aard of tot gevolgen die wegens bijzondere omstandigheden onevenredig zijn in verhouding tot de met deze nadere regels te dienen doelen.</text:p>
            </text:section>
            <text:section text:name="artikel_id1-3-2-2-5-3" text:style-name="artikel">
              <text:p text:style-name="artikel_kop_titel"><text:span text:style-name="artikel_kop_label">Artikel</text:span> <text:span text:style-name="artikel_kop_nr">5.2</text:span> Inwerkingtreding </text:p>
              <text:list text:style-name="id1-3-2-2-5-3-2">
                <text:list-item text:style-override="id1-3-2-2-5-3-2">
                  <text:number>1.</text:number>
                  <text:p text:style-name="al">Deze nadere regels worden bekendgemaakt overeenkomstig artikel 3:42 van de Algemene wet bestuursrecht. </text:p>
                </text:list-item>
                <text:list-item text:style-override="id1-3-2-2-5-3-3">
                  <text:number>2.</text:number>
                  <text:p text:style-name="al">Deze nadere regels treden in werking op 1 september 2026. </text:p>
                </text:list-item>
              </text:list>
            </text:section>
            <text:section text:name="artikel_id1-3-2-2-5-4" text:style-name="artikel">
              <text:p text:style-name="artikel_kop_titel"><text:span text:style-name="artikel_kop_label">Artikel</text:span> <text:span text:style-name="artikel_kop_nr">5.3</text:span> Citeertitel </text:p>
              <text:p text:style-name="al">Deze nadere regels worden aangehaald als: <text:span text:style-name="nadrukcur">Nadere regels ter uitvoering van de Huisvestingsverordening West Betuwe 2026. </text:span></text:p>
            </text:section>
            <text:p text:style-name="hoofdstuk_bottom"/>
          </text:section>
        </text:section>
        <text:section text:name="regeling-sluiting_id1-3-2-3" text:style-name="regeling-sluiting">
          <text:section text:name="ondertekening_id1-3-2-3-1">
            <text:p><text:span text:style-name="functie">Aldus vastgesteld door het college van burgemeester en wethouders van de gemeente West Betuwe op 14 juli 2026. </text:span></text:p>
          </text:section>
          <text:section text:name="ondertekening_id1-3-2-3-2">
            <text:p><text:span text:style-name="functie"/></text:p>
            <text:p><text:span text:style-name="functie"/></text:p>
            <text:p><text:span text:style-name="functie">De secretaris,</text:span></text:p>
            <text:p><text:span text:style-name="functie">Philip Bosman</text:span></text:p>
          </text:section>
          <text:section text:name="ondertekening_id1-3-2-3-3">
            <text:p><text:span text:style-name="functie"/></text:p>
            <text:p><text:span text:style-name="functie"/></text:p>
            <text:p><text:span text:style-name="functie">De burgemeester,</text:span></text:p>
            <text:p><text:span text:style-name="functie">Servaas Stoo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5439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9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9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West Betuwe</meta:user-defined>
    <meta:user-defined meta:name="OVERHEID.Informatietype/DC.type">officiële publicatie</meta:user-defined>
    <meta:user-defined meta:name="OVERHEIDop.Rubriek/DC.type">algemeen verbindend voorschrift (verordening)</meta:user-defined>
    <meta:user-defined meta:name="OVERHEID.Gemeente/OVERHEID.authority">West Betuwe</meta:user-defined>
    <meta:user-defined meta:name="OVERHEID.Gemeente/DCTERMS.publisher">West Betuwe</meta:user-defined>
    <meta:user-defined meta:name="OVERHEID.TaxonomieBeleidsagendaDecentraal/OVERHEID.category">Huisvesting | Organisatie en beleid</meta:user-defined>
    <meta:user-defined meta:name="DC.source">artikel 4, derde en vierde lid van de Huisvestingsverordening West Betuwe 2026]|[https://lokaleregelgeving.overheid.nl/CVDR760017/1#hoofdstuk_2._artikel_4.</meta:user-defined>
    <meta:user-defined meta:name="DC.source">artikel 10 van de Huisvestingsverordening West Betuwe 2026]|[https://lokaleregelgeving.overheid.nl/CVDR760017/1#hoofdstuk_2._artikel_10.</meta:user-defined>
    <meta:user-defined meta:name="DC.source">titel 4.3 van de Algemene wet bestuursrecht]|[1.0:c:BWBR0005537&amp;titeldeel=4.3&amp;g=2026-07-01</meta:user-defined>
    <meta:user-defined meta:name="OVERHEIDop.referentienummer">GZDGWB/2686149/2686336 </meta:user-defined>
    <meta:user-defined meta:name="DCTERMS.alternative">Nadere regels ter uitvoering van de Huisvestingsverordening West Betuwe 2026</meta:user-defined>
    <dc:language>nl</dc:language>
    <meta:user-defined meta:name="OVERHEIDop.locatietype/OVERHEIDop.gebiedsmarkering">Gemeente</meta:user-defined>
    <meta:user-defined meta:name="DC.title">Nadere regels ter uitvoering van de Huisvestingsverordening West Betuwe 2026</meta:user-defined>
    <meta:user-defined meta:name="DCTERMS.W3CDTF/DCTERMS.available">2026-07-27</meta:user-defined>
    <meta:user-defined meta:name="DCTERMS.W3CDTF/OVERHEIDop.jaargang">2026</meta:user-defined>
    <meta:user-defined meta:name="OVERHEIDop.publicationIssue">354399</meta:user-defined>
    <meta:user-defined meta:name="OVERHEIDop.betreftRegeling">CVDR764963_1</meta:user-defined>
    <meta:user-defined meta:name="xs:date/OVERHEIDop.startdatum">2026-09-01</meta:user-defined>
    <meta:user-defined meta:name="OVERHEIDop.GmbID/DC.identifier">gmb-2026-354399</meta:user-defined>
    <meta:user-defined meta:name="OVERHEIDop.versieInformatie"/>
  </office:meta>
</office:document-meta>
</file>