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4719405i067e8d0c-7e73-4ada-b60c-c16aedc1395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twee elektrische oplaadvakken, Nieuwendammerdijk 52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Bedrijventerrein Nieuwendammerdijk  de maximaal toegestane bezettingsgraad van 80%  gedurende zes maanden 284 uur is overschreden;</text:p>
              </text:list-item>
              <text:list-item text:style-override="id1-3-2-2-1-9-16">
                <text:number>•</text:number>
                <text:p text:style-name="al">de gemeente Amsterdam, gelet op bovenstaande overwegingen, overgaat tot het plaatsen van elektrische oplaadpunten bij de oplaadvakken ter hoogte van perceel Nieuwendammerdijk 526;</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Nieuwendammerdijk 526 (parkeervaknummers 124870488632 en 124869488630)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39.1mm" svg:height="110.5mm"><draw:image xlink:href="Pictures/Afbeelding144719405i067e8d0c-7e73-4ada-b60c-c16aedc1395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437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7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7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aanleg twee elektrische oplaadvakken, Nieuwendammerdijk 526 - Nieuwendammerdijk 5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Nieuwendammerdijk 526</meta:user-defined>
    <meta:user-defined meta:name="OVERHEIDop.verkeersbordcode">E8c</meta:user-defined>
    <dc:language>nl</dc:language>
    <meta:user-defined meta:name="OVERHEIDop.locatietype/OVERHEIDop.gebiedsmarkering">Punt</meta:user-defined>
    <meta:user-defined meta:name="DC.title">Amsterdam Noord, verkeersbesluit aanleg twee elektrische oplaadvakken, Nieuwendammerdijk 526</meta:user-defined>
    <meta:user-defined meta:name="DCTERMS.W3CDTF/DCTERMS.available">2026-07-23</meta:user-defined>
    <meta:user-defined meta:name="DCTERMS.W3CDTF/OVERHEIDop.jaargang">2026</meta:user-defined>
    <meta:user-defined meta:name="OVERHEIDop.publicationIssue">354375</meta:user-defined>
    <meta:user-defined meta:name="OVERHEIDop.GmbID/DC.identifier">gmb-2026-354375</meta:user-defined>
    <meta:user-defined meta:name="OVERHEIDop.versieInformatie"/>
  </office:meta>
</office:document-meta>
</file>