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tijdelijk plaatsen van een caravan, Kûkhernewei 50, Noardburgum</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verleend voor het tijdelijk plaatsen van een caravan, Kûkhernewei 50, Noardburgum</text:p>
            <text:p text:style-name="common-al">Zaaknummer: TZ2026-001609</text:p>
            <text:p text:style-name="common-al">Zaakadres: Kûkhernewei 50, Noardburgum</text:p>
            <text:p text:style-name="common-al">Omschrijving: het tijdelijk plaatsen van een caravan</text:p>
            <text:p text:style-name="common-al">Datum ontvangst: 25-06-2026</text:p>
            <text:p text:style-name="common-al">Datum bekendmaking: 21-07-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Tytsjerksteradiel, Postbus 3, 9250 AA Burgum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354325</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325</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325</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Z2026-001609</meta:user-defined>
    <meta:user-defined meta:name="DCTERMS.abstract">het tijdelijk plaatsen van een carava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Tytsjerksteradiel - verleend omgevingsvergunning (reguliere procedure), het tijdelijk plaatsen van een caravan, Kûkhernewei 50, Noardburgum</meta:user-defined>
    <meta:user-defined meta:name="DCTERMS.W3CDTF/DCTERMS.available">2026-07-23</meta:user-defined>
    <meta:user-defined meta:name="DCTERMS.W3CDTF/OVERHEIDop.jaargang">2026</meta:user-defined>
    <meta:user-defined meta:name="OVERHEIDop.publicationIssue">354325</meta:user-defined>
    <meta:user-defined meta:name="OVERHEIDop.GmbID/DC.identifier">gmb-2026-354325</meta:user-defined>
    <meta:user-defined meta:name="OVERHEIDop.versieInformatie"/>
  </office:meta>
</office:document-meta>
</file>