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utolaadkraan, ter hoogte van Anemoonstraat 24 in Voorhout, Z2026-000021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
            <text:span text:style-name="nadrukcur">Datum besluit: </text:span>21 juli 2026</text:p>
            <text:p text:style-name="common-al">
            <text:span text:style-name="nadrukcur">Uiterlijke reactiedatum: </text:span>3 september 2026</text:p>
            <text:p text:style-name="common-al">Kenmerk besluit: Z2026-00002112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5432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32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32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112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utolaadkraan, ter hoogte van Anemoonstraat 24 in Voorhout, Z2026-00002112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4322</meta:user-defined>
    <meta:user-defined meta:name="OVERHEIDop.GmbID/DC.identifier">gmb-2026-354322</meta:user-defined>
    <meta:user-defined meta:name="OVERHEIDop.versieInformatie"/>
  </office:meta>
</office:document-meta>
</file>