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, Klaproosweg 2 en 16, 8181ZV He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p text:style-name="common-al">Klaproosweg 2 en 16 in Heerde, voor het verwijderen van asbesthoudende materialen uit de hoofdgebouwen, verzonden op 10 juli 2026 (zaaknummer R2026-01955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5430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30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30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1955</meta:user-defined>
    <meta:user-defined meta:name="DCTERMS.abstract">Betreft: Melding op locatie Klaproosweg 2, 8181ZV Heerd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geaccepteerde melding, Klaproosweg 2 en 16, 8181ZV Heerde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4309</meta:user-defined>
    <meta:user-defined meta:name="OVERHEIDop.GmbID/DC.identifier">gmb-2026-354309</meta:user-defined>
    <meta:user-defined meta:name="OVERHEIDop.versieInformatie"/>
  </office:meta>
</office:document-meta>
</file>