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dam met duiker langs de Europalaan ter hoogte van Grevelingen aan Verzoeklocatie 2026072100271, euopalaan 1, Europalaan 1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72100271, euopalaan 1, Europalaan 1 Kaatsheuvel,</text:span> het aanleggen van een dam met duiker langs de Europalaan ter hoogte van Grevelingen (0809Z2611911 ontvangen 21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5430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0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0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91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aanleggen van een dam met duiker langs de Europalaan ter hoogte van Grevelingen aan Verzoeklocatie 2026072100271, euopalaan 1, Europalaan 1 Kaatsheuvel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305</meta:user-defined>
    <meta:user-defined meta:name="OVERHEIDop.GmbID/DC.identifier">gmb-2026-354305</meta:user-defined>
    <meta:user-defined meta:name="OVERHEIDop.versieInformatie"/>
  </office:meta>
</office:document-meta>
</file>