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fwijken van regels in het omgevingsplan t.b.v. wijziging naar Zorg en Wonen, Haaksbergerstraat 55, 7513 ER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
            
          </text:p>
            <text:p text:style-name="common-al">Op 20 juli 2026 hebben wij een aanvraag ontvangen voor afwijken van regels in het omgevingsplan t.b.v. wijziging naar Zorg en Wonen op de locatie Haaksbergerstraat 55, 7513 ER Enschede. De aanvraag is geregistreerd onder zaaknummer 0153Z2607-0540.</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426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6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6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540</meta:user-defined>
    <dc:language>nl</dc:language>
    <meta:user-defined meta:name="OVERHEIDop.locatietype/OVERHEIDop.gebiedsmarkering">Punt</meta:user-defined>
    <meta:user-defined meta:name="DC.title">Kennisgeving ontvangst aanvraag afwijken van regels in het omgevingsplan t.b.v. wijziging naar Zorg en Wonen, Haaksbergerstraat 55, 7513 ER Enschede</meta:user-defined>
    <meta:user-defined meta:name="DCTERMS.W3CDTF/DCTERMS.available">2026-07-29</meta:user-defined>
    <meta:user-defined meta:name="DCTERMS.W3CDTF/OVERHEIDop.jaargang">2026</meta:user-defined>
    <meta:user-defined meta:name="OVERHEIDop.publicationIssue">354267</meta:user-defined>
    <meta:user-defined meta:name="OVERHEIDop.GmbID/DC.identifier">gmb-2026-354267</meta:user-defined>
    <meta:user-defined meta:name="OVERHEIDop.versieInformatie"/>
  </office:meta>
</office:document-meta>
</file>