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Fortweg 2, verleende omgevingsvergunning plaatsen paardenbak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2221 (voorheen 908880) verleend. De gemeente heeft besloten mee te werken aan een (buitenplanse) afwijking van het omgevingsplan voor het plaatsen van een paardenbak aan Fortweg 2, 3993 LX Houten. </text:p>
            <text:p text:style-name="common-al">
            
          </text:p>
            <text:p text:style-name="common-al">De verzenddatum van het besluit is 21 juli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542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2221</meta:user-defined>
    <dc:language>nl</dc:language>
    <meta:user-defined meta:name="DC.title">Houten, Fortweg 2, verleende omgevingsvergunning plaatsen paardenbak met plan afwijkin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6468</meta:user-defined>
    <meta:user-defined meta:name="OVERHEIDop.publicationIssue">354250</meta:user-defined>
    <meta:user-defined meta:name="OVERHEIDop.GmbID/DC.identifier">gmb-2026-354250</meta:user-defined>
    <meta:user-defined meta:name="OVERHEIDop.versieInformatie"/>
  </office:meta>
</office:document-meta>
</file>