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bouwen van een loods (bouwtechnisch) aan Karbogerd 3, 4283 GV Giessen</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bouwen van een loods (bouwtechnisch) aan Karbogerd 3, 4283 GV Giessen (2026-027078).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54241</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41</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41</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27078</meta:user-defined>
    <meta:user-defined meta:name="DCTERMS.abstract">het bouwen van een loods (bouwtechnisch)</meta:user-defined>
    <dc:language>nl</dc:language>
    <meta:user-defined meta:name="OVERHEIDop.locatietype/OVERHEIDop.gebiedsmarkering">Punt</meta:user-defined>
    <meta:user-defined meta:name="DC.title">Gemeente Altena - Toestemming voor het bouwen van een loods (bouwtechnisch) aan Karbogerd 3, 4283 GV Giessen</meta:user-defined>
    <meta:user-defined meta:name="DCTERMS.W3CDTF/DCTERMS.available">2026-07-23</meta:user-defined>
    <meta:user-defined meta:name="DCTERMS.W3CDTF/OVERHEIDop.jaargang">2026</meta:user-defined>
    <meta:user-defined meta:name="OVERHEIDop.publicationIssue">354241</meta:user-defined>
    <meta:user-defined meta:name="OVERHEIDop.GmbID/DC.identifier">gmb-2026-354241</meta:user-defined>
    <meta:user-defined meta:name="OVERHEIDop.versieInformatie"/>
  </office:meta>
</office:document-meta>
</file>