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oorschoten - aangevraagde omgevingsvergunning: het plaatsen van een tijdelijke woonunit in de achtertuin - Leidseweg 325, Voor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935</text:p>
            <text:p text:style-name="common-al">Ontvangstdatum: 19 juli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voorschoten.nl/digitaalinzien. Voor vragen kunt u bellen met 1407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choten</text:p>
            </table:table-cell>
            <table:table-cell office:value-type="string" table:style-name="header.C">
              <text:p text:style-name="headerright"><text:span text:style-name="nr">Nr. 35421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21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21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choten</meta:user-defined>
    <meta:user-defined meta:name="OVERHEID.Gemeente/OVERHEID.authority">Voorschot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1320</meta:user-defined>
    <meta:user-defined meta:name="DCTERMS.abstract">Gemeente Voorschoten - aangevraagde omgevingsvergunning: het plaatsen van een tijdelijke woonunit in de achtertuin - Leidseweg 325, Voorschoten</meta:user-defined>
    <dc:language>nl</dc:language>
    <meta:user-defined meta:name="OVERHEIDop.locatietype/OVERHEIDop.gebiedsmarkering">Adres</meta:user-defined>
    <meta:user-defined meta:name="DC.title">Gemeente Voorschoten - aangevraagde omgevingsvergunning: het plaatsen van een tijdelijke woonunit in de achtertuin - Leidseweg 325, Voorschot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4216</meta:user-defined>
    <meta:user-defined meta:name="OVERHEIDop.GmbID/DC.identifier">gmb-2026-354216</meta:user-defined>
    <meta:user-defined meta:name="OVERHEIDop.versieInformatie"/>
  </office:meta>
</office:document-meta>
</file>