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parkeerverbod Dassenwissel</text:p>
      <text:section text:name="regeling_id1-3-2" text:style-name="regeling">
        <text:section text:name="aanhef_id1-3-2-1" text:style-name="aanhef">
          <text:section text:name="context_id1-3-2-1-1" text:style-name="context">
            <text:p text:style-name="context.al">Kenmerk: 61063-2026</text:p>
            <text:p text:style-name="context_bottom"/>
          </text:section>
          <text:p text:style-name="aanhef_wie">Burgemeester en wethouders van de gemeente Oldambt</text:p>
          <text:section text:name="considerans_id1-3-2-1-3" text:style-name="considerans">
            <text:p text:style-name="tussenkopcur">
            <text:span text:style-name="nadrukvet">Overwegingen ten aanzien van het besluit</text:span>
          </text:p>
            <text:p text:style-name="considerans.al">Overwegende dat:</text:p>
            <text:p text:style-name="considerans.al">- de Dassenwissel een openbare weg betreft en in beheer is van de gemeente Oldambt;</text:p>
            <text:p text:style-name="considerans.al">- er in de bocht(en) van de Dassenwissel drie parkeervakken bevinden;</text:p>
            <text:p text:style-name="considerans.al">- op donderdag huishoudelijk afval wordt ingezameld;</text:p>
            <text:p text:style-name="considerans.al">- de vuilniswagen ter plaatse onvoldoende ruimte heeft om de bocht te nemen wanneer het buitenste parkeervak bezet is;</text:p>
            <text:p text:style-name="considerans.al">- het wenselijk is de betreffende parkeervakken op donderdag vrij te houden ten behoeve van een veilige en doelmatige uitvoering van de afvalinzameling;</text:p>
            <text:p text:style-name="considerans.al">- de maatregel bijdraagt aan de verkeersveiligheid als bedoled in artikel 2 eerste lid, onder a, van de Wegenverkeerswet 1994;</text:p>
            <text:p text:style-name="considerans.al">- de maatregel bijdraagt aan het waarborgen van de bruikbaarheid van de weg als bedoled in artikel2, eerste lid, onder c, van de Wegenverkeerswet 1994;</text:p>
            <text:p text:style-name="considerans.al">- Overwegende het adviesrapport van de Nationale Politie, Eenheid Noord-Nederland, met kenmerk: 2026195080, datum 16-07-2026</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een parkeerverbod in te stellen voor de drie parkeervakken gelegen in de bochten van de Dassenwissel te Winschoten;</text:p>
            <text:p text:style-name="common-al">- Dit parkeerverbod uitsluitend van toepassing te laten zijn op <text:span text:style-name="nadrukvet">donderdag;</text:span></text:p>
            <text:p text:style-name="last-al">
            <text:span text:style-name="nadrukvet">- </text:span>Dit kenbaar te maken door plaatsing van verkeersborden E1 van bijlage 1 van Reglement verkeersregels en verkeerstekens 1990 met onderbord met de tekst: "uitsluitend op donderdagen i.v.m. afvalinzameling.<text:span text:style-name="nadrukvet"/></text:p>
            <text:p text:style-name="tekst_bottom"/>
          </text:section>
        </text:section>
        <text:section text:name="regeling-sluiting_id1-3-2-3" text:style-name="regeling-sluiting">
          <text:section text:name="gegeven_id1-3-2-3-1" text:style-name="gegeven">
            <text:p text:style-name="dagtekening">
            <text:span text:style-name="plaats">Winschoten, </text:span>
            <text:span text:style-name="datum">29-07-2026</text:span>
          </text:p>
          </text:section>
          <text:section text:name="ondertekening_id1-3-2-3-2">
            <text:p><text:span text:style-name="deze">Namens burgemeester en wethouders</text:span></text:p>
            <text:p><text:span text:style-name="ondertekening_naam">
            <text:span text:style-name="voornaam">D.</text:span>
            <text:span text:style-name="achternaam">Spaan</text:span>
          </text:span></text:p>
            <text:p><text:span text:style-name="functie">Medewerker verkeer gemeente Oldambt</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innen 6 weken na de dag waarop dit besluit bekend is gemaakt kan door iedere belanghebbende schriftelijk bezwaar worden ingediend bij het college van burgemeester en wethouders van de gemeente Oldambt, postbus 175, 9670 AD Winschoten.</text:p>
          <text:p text:style-name="bezwaarschrift_al">Het bezwaarschrift moet ondertekend zijn en moet tenminste het volgende bevatten:</text:p>
          <text:p text:style-name="bezwaarschrift_al">a. De naam en het adres van de indiener;</text:p>
          <text:p text:style-name="bezwaarschrift_al">b. De dagtekening;</text:p>
          <text:p text:style-name="bezwaarschrift_al">c. Een omschrijving van het besluit waartegen het bezwaar is gericht;</text:p>
          <text:p text:style-name="bezwaarschrift_al">d. De groinden van het bezwaar.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5420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0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0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Oldambt</meta:user-defined>
    <meta:user-defined meta:name="OVERHEID.Gemeente/OVERHEID.authority">Oldambt</meta:user-defined>
    <meta:user-defined meta:name="OVERHEID.Informatietype/DC.type">officiële publicatie</meta:user-defined>
    <meta:user-defined meta:name="OVERHEIDop.Rubriek/DC.type">verkeersbesluit of -mededeling</meta:user-defined>
    <meta:user-defined meta:name="OVERHEID.Gemeente/DCTERMS.publisher">Oldamb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Oldambt - Verkeersbesluit Parkeerverbod - Dassenwiss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1063-2026</meta:user-defined>
    <meta:user-defined meta:name="DCTERMS.abstract">Verkeerbesluit parkeerverbod Dassenwissel</meta:user-defined>
    <meta:user-defined meta:name="OVERHEIDop.verkeersbordcode">E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parkeerverbod Dassenwissel</meta:user-defined>
    <meta:user-defined meta:name="DCTERMS.W3CDTF/DCTERMS.available">2026-07-29</meta:user-defined>
    <meta:user-defined meta:name="DCTERMS.W3CDTF/OVERHEIDop.jaargang">2026</meta:user-defined>
    <meta:user-defined meta:name="OVERHEIDop.publicationIssue">354207</meta:user-defined>
    <meta:user-defined meta:name="OVERHEIDop.GmbID/DC.identifier">gmb-2026-354207</meta:user-defined>
    <meta:user-defined meta:name="OVERHEIDop.versieInformatie"/>
  </office:meta>
</office:document-meta>
</file>