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etal@vallys's en oktoberfest op 3 en 4 oktober in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tentfeest met (live)muziek vindt plaats op het Vlearmoesplein in Nee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5416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Aanvraag evenementenvergunning metal@vallys's en oktoberfest op 3 en 4 oktober in Nee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168</meta:user-defined>
    <meta:user-defined meta:name="OVERHEIDop.GmbID/DC.identifier">gmb-2026-354168</meta:user-defined>
    <meta:user-defined meta:name="OVERHEIDop.versieInformatie"/>
  </office:meta>
</office:document-meta>
</file>