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Marsumerweg 1, 9905TG Holwi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li 2026 heeft de gemeente Eemsdelta een aanvraag ontvangen voor het vervangen van een bestaande erfwindturbine op de locatie Marsumerweg 1, 9905TG Holwierde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414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815</meta:user-defined>
    <meta:user-defined meta:name="DCTERMS.abstract">20 juli 2026 voor het vervangen van een bestaande erfwindturbine op de locatie Marsumerweg 1, 9905TG Holwierde.</meta:user-defined>
    <dc:language>nl</dc:language>
    <meta:user-defined meta:name="OVERHEIDop.locatietype/OVERHEIDop.gebiedsmarkering">Vlak</meta:user-defined>
    <meta:user-defined meta:name="DC.title">Kennisgeving ontvangst aanvraag omgevingsvergunning Marsumerweg 1, 9905TG Holwierd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4148</meta:user-defined>
    <meta:user-defined meta:name="OVERHEIDop.GmbID/DC.identifier">gmb-2026-354148</meta:user-defined>
    <meta:user-defined meta:name="OVERHEIDop.versieInformatie"/>
  </office:meta>
</office:document-meta>
</file>