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Gouden Pand 10, 10a, 10b, 9901EH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1 juli 2026 een besluit genomen op de aanvraag met zaaknummer Z2026-00003464 voor het bouwkundig versterken van een monumentaal pand op de locatie Gouden Pand 10, 10a, 10b, 9901EH Appingeda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414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64</meta:user-defined>
    <meta:user-defined meta:name="DCTERMS.abstract">21 juli 2026 verleend voor het bouwkundig versterken van een monumentaal pand op de locatie Gouden Pand 10, 10a, 10b, 9901EH Appingedam.</meta:user-defined>
    <dc:language>nl</dc:language>
    <meta:user-defined meta:name="OVERHEIDop.locatietype/OVERHEIDop.gebiedsmarkering">Vlak</meta:user-defined>
    <meta:user-defined meta:name="DC.title">Kennisgeving besluit op aanvraag omgevingsvergunning Gouden Pand 10, 10a, 10b, 9901EH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147</meta:user-defined>
    <meta:user-defined meta:name="OVERHEIDop.GmbID/DC.identifier">gmb-2026-354147</meta:user-defined>
    <meta:user-defined meta:name="OVERHEIDop.versieInformatie"/>
  </office:meta>
</office:document-meta>
</file>