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Woldweg 36a, 9902AH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juli 2026 heeft de gemeente Eemsdelta een aanvraag ontvangen voor het bouwen van een schuur/garage op de locatie Woldweg 36a, 9902AH Appingeda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414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14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14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821</meta:user-defined>
    <meta:user-defined meta:name="DCTERMS.abstract">20 juli 2026 voor het bouwen van een schuur/garage op de locatie Woldweg 36a, 9902AH Appingedam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aanvraag omgevingsvergunning Woldweg 36a, 9902AH Appinge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4146</meta:user-defined>
    <meta:user-defined meta:name="OVERHEIDop.GmbID/DC.identifier">gmb-2026-354146</meta:user-defined>
    <meta:user-defined meta:name="OVERHEIDop.versieInformatie"/>
  </office:meta>
</office:document-meta>
</file>